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paragraph-rsid="001b2e10"/>
    </style:style>
    <style:style style:name="P2" style:family="paragraph" style:parent-style-name="Standard">
      <style:text-properties fo:font-weight="bold" officeooo:paragraph-rsid="001b2e10" style:font-weight-asian="bold" style:font-weight-complex="bold"/>
    </style:style>
    <style:style style:name="T1" style:family="text">
      <style:text-properties officeooo:rsid="001b2e1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Про затвердження Положення про порядок </text:span></text:p>
      <text:p text:style-name="P1"><text:span text:style-name="T1">проведення навчання і перевірки знань з </text:span></text:p>
      <text:p text:style-name="P1"><text:span text:style-name="T1">питань охорони праці в закладах, установах, </text:span></text:p>
      <text:p text:style-name="P1"><text:span text:style-name="T1">організаціях, підприємствах, </text:span></text:p>
      <text:p text:style-name="P1"><text:span text:style-name="T1">підпорядкованих Міністерству освіти і науки </text:span></text:p>
      <text:p text:style-name="P1"><text:span text:style-name="T1">Украı̈ни </text:span></text:p>
      <text:p text:style-name="P2"><text:span text:style-name="T1">Наказ МОН №304 від 18.04.06 року </text:span></text:p>
      <text:p text:style-name="P2"><text:span text:style-name="T1">МІНІСТЕРСТВО ОСВІТИ І НАУКИ УКРАЇНИ </text:span></text:p>
      <text:p text:style-name="P2"><text:span text:style-name="T1">НАКАЗ </text:span></text:p>
      <text:p text:style-name="P2"><text:span text:style-name="T1">№304 від 18 квітня 2004 року </text:span></text:p>
      <text:p text:style-name="P2"><text:span text:style-name="T1">Зареєстровано в Міністерстві </text:span></text:p>
      <text:p text:style-name="P2"><text:span text:style-name="T1">юстиції України </text:span></text:p>
      <text:p text:style-name="P2"><text:span text:style-name="T1">7 липня 2006 р. за № 806/12680 </text:span></text:p>
      <text:p text:style-name="P2"><text:span text:style-name="T1">Про затвердження Положення про порядок проведення навчання і перевірки знань з питань </text:span></text:p>
      <text:p text:style-name="P2"><text:span text:style-name="T1">охорони праці в закладах, установах, організаціях, підприємствах, підпорядкованих </text:span></text:p>
      <text:p text:style-name="P2"><text:span text:style-name="T1">Міністерству освіти і науки України </text:span></text:p>
      <text:p text:style-name="P1"><text:span text:style-name="T1">На виконання Законів України "Про освіту", "Про охорону праці" </text:span></text:p>
      <text:p text:style-name="P1"><text:span text:style-name="T1">НАКАЗУЮ: </text:span></text:p>
      <text:p text:style-name="P1"><text:span text:style-name="T1">1. Затвердити Положення про порядок проведення навчання і перевірки знань з питань охорони </text:span></text:p>
      <text:p text:style-name="P1"><text:span text:style-name="T1">праці в закладах, установах, організаціях, підприємствах, підпорядкованих Міністерству освіти і </text:span></text:p>
      <text:p text:style-name="P1"><text:span text:style-name="T1">науки України (далі – Положення), що додається. </text:span></text:p>
      <text:p text:style-name="P1"><text:span text:style-name="T1">2. Надрукувати це Положення в Інформаційному збірнику Міністерства освіти і науки України. </text:span></text:p>
      <text:p text:style-name="P1"><text:span text:style-name="T1">3. Міністерству освіти і науки Автономної Республіки Крим, управлінням освіти і науки обласних, </text:span></text:p>
      <text:p text:style-name="P1"><text:span text:style-name="T1">Київської та Севастопольської міських державних адміністрацій, ректорам (директорам) вищих </text:span></text:p>
      <text:p text:style-name="P1"><text:span text:style-name="T1">навчальних закладів,керівникам підприємств, організацій, підпорядкованих Міністерству освіти і </text:span></text:p>
      <text:p text:style-name="P1"><text:span text:style-name="T1">науки України, запровадити в дію це Положення. </text:span></text:p>
      <text:p text:style-name="P1"><text:span text:style-name="T1">4. Контроль за виконанням наказу покласти на заступника Міністра Огонь Ц.Г. </text:span></text:p>
      <text:p text:style-name="P1"><text:span text:style-name="T1"><text:s/></text:span></text:p>
      <text:p text:style-name="P1"><text:span text:style-name="T1"><text:s/>Міністр С.М.Ніколаєнко ЗАТВЕРДЖЕНО </text:span></text:p>
      <text:p text:style-name="P1"><text:span text:style-name="T1">Наказ Міністерства </text:span></text:p>
      <text:p text:style-name="P1"><text:span text:style-name="T1">освіти і науки України </text:span></text:p>
      <text:p text:style-name="P1"><text:span text:style-name="T1">18.04.2006 № 304 </text:span></text:p>
      <text:p text:style-name="P1"><text:span text:style-name="T1">Зареєстровано в Міністерстві </text:span></text:p>
      <text:p text:style-name="P1"><text:span text:style-name="T1">стиції України </text:span></text:p>
      <text:p text:style-name="P1"><text:span text:style-name="T1">7 липня 2006 р. </text:span></text:p>
      <text:p text:style-name="P1"><text:span text:style-name="T1">за № 806/12680 </text:span></text:p>
      <text:p text:style-name="P1"><text:span text:style-name="T1">ПОЛОЖЕННЯ </text:span></text:p>
      <text:p text:style-name="P1"><text:span text:style-name="T1">про порядок проведення навчання і перевірки знань з питань охорони </text:span></text:p>
      <text:p text:style-name="P1"><text:span text:style-name="T1">праці в закладах, установах, організаціях, підприємствах, </text:span></text:p>
      <text:p text:style-name="P1"><text:span text:style-name="T1">підпорядкованих Міністерству освіти і науки України </text:span></text:p>
      <text:p text:style-name="P1"><text:span text:style-name="T1">1. Загальні положення </text:span></text:p>
      <text:p text:style-name="P1"><text:span text:style-name="T1">1.1. Це Положення встановлює порядок навчання та перевірки знань з питань охорони праці </text:span></text:p>
      <text:p text:style-name="P1"><text:span text:style-name="T1">працівників навчальних закладів, установ, організацій та підприємств, підпорядкованих </text:span></text:p>
      <text:p text:style-name="P1"><text:span text:style-name="T1">Міністерствуосвіти і науки України (далі – установи та заклади освіти), а також навчання з питань </text:span></text:p>
      <text:p text:style-name="P1"><text:span text:style-name="T1">охорони праці, безпеки життєдіяльності учнів, студентів, курсантів, слухачів навчальних закладів. </text:span></text:p>
      <text:p text:style-name="P1"><text:span text:style-name="T1">1.2. Положення розроблене з урахуванням Типового положення про порядок проведення </text:span></text:p>
      <text:p text:style-name="P1"><text:span text:style-name="T1">навчання і перевірки знань з питань охорони праці, затвердженого наказом </text:span></text:p>
      <text:p text:style-name="P1"><text:span text:style-name="T1">Держнаглядохоронпраці України від 26.01.2005 № 15 (0231-05), зареєстрованого в Міністерстві </text:span></text:p>
      <text:p text:style-name="P1"><text:span text:style-name="T1">юстиції України 15.02.2005 за № 231/10511 (далі – Типове положення). </text:span></text:p>
      <text:p text:style-name="P1"><text:span text:style-name="T1">1.3. Це Положення спрямоване на реалізацію системи безперервного навчання з питань охорони </text:span></text:p>
      <text:p text:style-name="P1"><text:span text:style-name="T1">праці учнів, студентів, курсантів, слухачів, працівників з метою забезпечення належних, безпечних </text:span></text:p>
      <text:p text:style-name="P1"><text:span text:style-name="T1">і здорових умов навчання та праці, запобігання нещасним випадкам та професійним </text:span></text:p>
      <text:p text:style-name="P1"><text:span text:style-name="T1">захворюванням. </text:span></text:p>
      <text:p text:style-name="P1"><text:span text:style-name="T1">1.4. Вимоги цього Положення є обов'язковими для виконання учасниками навчально-виховного </text:span></text:p>
      <text:p text:style-name="P1"><text:span text:style-name="T1">процесу, іншими працівниками установ та закладів освіти. </text:span></text:p>
      <text:p text:style-name="P1"><text:soft-page-break/><text:span text:style-name="T1">1.5. В установах та закладах освіти один раз на 3 роки складаються плани-графіки проведення </text:span></text:p>
      <text:p text:style-name="P1"><text:span text:style-name="T1">навчання та перевірки знань працівників з питань охорони праці, які затверджуються наказом. </text:span></text:p>
      <text:p text:style-name="P1"><text:span text:style-name="T1">1.6. Відповідальність за забезпечення навчання з питань охорони праці та безпеки </text:span></text:p>
      <text:p text:style-name="P1"><text:span text:style-name="T1">життєдіяльності учасників навчально-виховного процесу з наступною перевіркою знань несуть </text:span></text:p>
      <text:p text:style-name="P1"><text:span text:style-name="T1">керівники установ та закладів освіти. </text:span></text:p>
      <text:p text:style-name="P1"><text:span text:style-name="T1">1.7. Контроль за дотриманням вимог цього Положення здійснюють органи управління освітою за </text:span></text:p>
      <text:p text:style-name="P1"><text:span text:style-name="T1">підпорядкуванням, органи державного нагляду за охороною праці, представники галузевої </text:span></text:p>
      <text:p text:style-name="P1"><text:span text:style-name="T1">профспілки. 2. Навчання з питань охорони праці учнів, студентів, курсантів, слухачів у </text:span></text:p>
      <text:p text:style-name="P1"><text:span text:style-name="T1">навчальних закладах </text:span></text:p>
      <text:p text:style-name="P1"><text:span text:style-name="T1">2.1. Навчання студентів з питань охорони праці у вищих навчальних закладах проводиться </text:span></text:p>
      <text:p text:style-name="P1"><text:span text:style-name="T1">відповідно до галузевих стандартів вищої освіти. На базі галузевих стандартів, у яких надаються </text:span></text:p>
      <text:p text:style-name="P1"><text:span text:style-name="T1">нормативні частини рекомендованих навчальних дисциплін з питань охорони праці, безпеки </text:span></text:p>
      <text:p text:style-name="P1"><text:span text:style-name="T1">життєдіяльності, кожен вищий навчальний заклад розробляє програму цих навчальних </text:span></text:p>
      <text:p text:style-name="P1"><text:span text:style-name="T1">дисциплін, яка затверджується його керівником. </text:span></text:p>
      <text:p text:style-name="P1"><text:span text:style-name="T1">2.2. Забезпечення належної підготовки кваліфікованих робітників з питань охорони праці в </text:span></text:p>
      <text:p text:style-name="P1"><text:span text:style-name="T1">професійно-технічних навчальних закладах здійснюється у вигляді складової частини державних </text:span></text:p>
      <text:p text:style-name="P1"><text:span text:style-name="T1">стандартів професійно-технічної освіти з конкретних професій, що розроблюються відповідно до </text:span></text:p>
      <text:p text:style-name="P1"><text:span text:style-name="T1">постанови Кабінету Міністрів України від 17.08.2002 № 1135 (1135-2002-п) "Про затвердження </text:span></text:p>
      <text:p text:style-name="P1"><text:span text:style-name="T1">Державного стандарту професійно-технічної освіти". </text:span></text:p>
      <text:p text:style-name="P1"><text:span text:style-name="T1">2.3. Зміст та обсяг навчання з питань охорони праці для підготовки, перепідготовки і підвищення </text:span></text:p>
      <text:p text:style-name="P1"><text:span text:style-name="T1">кваліфікації за робітничими професіями в професійно-технічних навчальних закладах </text:span></text:p>
      <text:p text:style-name="P1"><text:span text:style-name="T1">визначаються Типовою навчальною програмою з предмета "Охорона праці", що затверджується </text:span></text:p>
      <text:p text:style-name="P1"><text:span text:style-name="T1">Міністерством освіти і науки України за узгодженням із спеціально вповноваженим центральним </text:span></text:p>
      <text:p text:style-name="P1"><text:span text:style-name="T1">органом виконавчої влади з нагляду за охороною праці. </text:span></text:p>
      <text:p text:style-name="P1"><text:span text:style-name="T1">При цьому теоретична частина предмета "Охорона праці" для підготовки робітників, що </text:span></text:p>
      <text:p text:style-name="P1"><text:span text:style-name="T1">залучаються до виконання робіт з підвищеною небезпекою, зазначених у Переліку робіт з </text:span></text:p>
      <text:p text:style-name="P1"><text:span text:style-name="T1">підвищеною небезпекою (0232-05), затвердженому наказом Держнаглядохорон праці України від </text:span></text:p>
      <text:p text:style-name="P1"><text:span text:style-name="T1">26.01.2005 № 15 ( 0231-05 ), зареєстрованому в Міністерстві юстиції України 15.02.2005 за № </text:span></text:p>
      <text:p text:style-name="P1"><text:span text:style-name="T1">231/10511, вивчається обсягом не менше 30 годин, а під час перепідготовки та підвищення </text:span></text:p>
      <text:p text:style-name="P1"><text:span text:style-name="T1">кваліфікації – не менше 15 годин. </text:span></text:p>
      <text:p text:style-name="P1"><text:span text:style-name="T1">Специфічні питання охорони праці для конкретних професій мають вивчатися в курсах </text:span></text:p>
      <text:p text:style-name="P1"><text:span text:style-name="T1">спеціальних та загальнотехнічних предметів з метою поєднання технологічної підготовки з </text:span></text:p>
      <text:p text:style-name="P1"><text:span text:style-name="T1">підготовкою з охорони праці, а робочі навчальні програми цих предметів повинні включати </text:span></text:p>
      <text:p text:style-name="P1"><text:span text:style-name="T1">відповідні питання безпеки праці. </text:span></text:p>
      <text:p text:style-name="P1"><text:span text:style-name="T1">Теоретична частина предмета "Охорона праці" під час професійно-теоретичної підготовки за </text:span></text:p>
      <text:p text:style-name="P1"><text:span text:style-name="T1">робітничими професіями для виконання робіт, які не належать до переліку робіт з підвищеною </text:span></text:p>
      <text:p text:style-name="P1"><text:span text:style-name="T1">небезпекою, вивчається в обсязі не менше 10 годин, а під час перепідготовки та підвищення </text:span></text:p>
      <text:p text:style-name="P1"><text:span text:style-name="T1">кваліфікації – не менше 8 годин. </text:span></text:p>
      <text:p text:style-name="P1"><text:span text:style-name="T1">Обсяг годин предмета "Охорона праці" не може зменшуватись під час розробки робочих </text:span></text:p>
      <text:p text:style-name="P1"><text:span text:style-name="T1">навчальних планів і програм. </text:span></text:p>
      <text:p text:style-name="P1"><text:span text:style-name="T1">2.4. Навчання учнів у професійно-технічних навчальних закладах за професіями, пов'язаними з </text:span></text:p>
      <text:p text:style-name="P1"><text:span text:style-name="T1">роботами підвищеної небезпеки, проводиться з урахуванням вимог Положення про порядок </text:span></text:p>
      <text:p text:style-name="P1"><text:span text:style-name="T1">трудового і професійного навчання неповнолітніх професіям, пов'язаним з роботами із </text:span></text:p>
      <text:p text:style-name="P1"><text:span text:style-name="T1">шкідливими та важкими умовами праці, а також з роботами підвищеної небезпеки, затвердженого наказом Держнаглядохоронпраці України від 30.12.94 № 130 (0014-95), </text:span></text:p>
      <text:p text:style-name="P1"><text:span text:style-name="T1">зареєстрованого в Мін'юсті України 20.01.95 за № 14/550 (із змінами).</text:span></text:p>
      <text:p text:style-name="P1"><text:span text:style-name="T1">2.5. У загальноосвітніх навчальних закладах під час трудового і професійного навчання </text:span></text:p>
      <text:p text:style-name="P1"><text:span text:style-name="T1">здійснюється навчання з питань охорони праці у вигляді інструктажів з охорони праці. Крім цього, </text:span></text:p>
      <text:p text:style-name="P1"><text:span text:style-name="T1">навчальних закладах, що надають загальну середню освіту, проводиться навчання з питань </text:span></text:p>
      <text:p text:style-name="P1"><text:span text:style-name="T1">охорони життя, здоров'я, пожежної, радіаційної безпеки, безпеки дорожнього руху, </text:span></text:p>
      <text:p text:style-name="P1"><text:span text:style-name="T1">попередження побутового травматизму (далі – безпека життєдіяльності). Обсяги, зміст навчання </text:span></text:p>
      <text:p text:style-name="P1"><text:span text:style-name="T1">та форми перевірки знань з питань безпеки життєдіяльності учнів визначаються навчальними </text:span></text:p>
      <text:p text:style-name="P1"><text:span text:style-name="T1">планами і програмами, затвердженими Міністерством освіти і науки України. </text:span></text:p>
      <text:p text:style-name="P1"><text:span text:style-name="T1">2.6. Навчання учнів, студентів, курсантів, слухачів з питань охорони праці, безпеки життєдіяльності </text:span></text:p>
      <text:p text:style-name="P1"><text:span text:style-name="T1">проводиться як традиційними методами, так і з використанням сучасних форм організації </text:span></text:p>
      <text:p text:style-name="P1"><text:soft-page-break/><text:span text:style-name="T1">навчання – модульного, дистанційного, екстернатного тощо, а також з використанням технічних </text:span></text:p>
      <text:p text:style-name="P1"><text:span text:style-name="T1">засобів навчання – аудіовізуальних, комп'ютерних. </text:span></text:p>
      <text:p text:style-name="P1"><text:span text:style-name="T1">2.7. Під час трудового і професійного навчання на підприємствах, в установах, організаціях на </text:span></text:p>
      <text:p text:style-name="P1"><text:span text:style-name="T1">учнів, студентів, курсантів, слухачів поширюється законодавство про охорону праці в такому ж </text:span></text:p>
      <text:p text:style-name="P1"><text:span text:style-name="T1">порядку, що до їх працівників. </text:span></text:p>
      <text:p text:style-name="P1"><text:span text:style-name="T1">3. Організація навчання і перевірки знань працівників з питань охорони праці в </text:span></text:p>
      <text:p text:style-name="P1"><text:span text:style-name="T1">установах та закладах освіти </text:span></text:p>
      <text:p text:style-name="P1"><text:span text:style-name="T1">3.1. Відповідно до Типового положення ( 0231-05 ) під час прийняття на роботу і в процесі роботи </text:span></text:p>
      <text:p text:style-name="P1"><text:span text:style-name="T1">працівники установ та закладів освіти проходять інструктаж, навчання та перевірку знань з питань </text:span></text:p>
      <text:p text:style-name="P1"><text:span text:style-name="T1">охорони праці, надання першої медичної допомоги потерпілим від нещасних випадків, а також </text:span></text:p>
      <text:p text:style-name="P1"><text:span text:style-name="T1">правил поведінки в разі виникнення аварій. </text:span></text:p>
      <text:p text:style-name="P1"><text:span text:style-name="T1">3.2. В установах та закладах освіти навчання працівників з питань охорони праці проводиться у </text:span></text:p>
      <text:p text:style-name="P1"><text:span text:style-name="T1">вигляді складової частини безпеки життєдіяльності, при цьому кількість годин і тематика </text:span></text:p>
      <text:p text:style-name="P1"><text:span text:style-name="T1">навчання з питань охорони праці повинна відповідати Типовому положенню (0231-05). Навчанню </text:span></text:p>
      <text:p text:style-name="P1"><text:span text:style-name="T1">і перевірці знань підлягають усі без винятку працівники установ та закладів освіти з урахуванням </text:span></text:p>
      <text:p text:style-name="P1"><text:span text:style-name="T1">умов праці та їх діяльності (педагогічної, громадської тощо). </text:span></text:p>
      <text:p text:style-name="P1"><text:span text:style-name="T1">3.3. Керівники, спеціалісти, особи, на яких покладено відповідальність щодо організації роботи з </text:span></text:p>
      <text:p text:style-name="P1"><text:span text:style-name="T1">охорони праці, безпеки життєдіяльності, інші працівники установ та закладів освіти, які є членами </text:span></text:p>
      <text:p text:style-name="P1"><text:span text:style-name="T1">відповідної постійно діючої комісії з перевірки знань в установах та закладах освіти, один раз на </text:span></text:p>
      <text:p text:style-name="P1"><text:span text:style-name="T1">три роки проходять у встановленому порядку навчання і перевірку знань з питань безпеки </text:span></text:p>
      <text:p text:style-name="P1"><text:span text:style-name="T1">життєдіяльності. </text:span></text:p>
      <text:p text:style-name="P1"><text:span text:style-name="T1">3.4. Перевірка знань працівників установ та закладів освіти з питань охорони праці, безпеки </text:span></text:p>
      <text:p text:style-name="P1"><text:span text:style-name="T1">життєдіяльності проводиться за нормативно-правовими актами з охорони праці, пожежної, </text:span></text:p>
      <text:p text:style-name="P1"><text:span text:style-name="T1">радіаційної безпеки тощо, додержання яких входить до їхніх функціональних обов'язків. </text:span></text:p>
      <text:p text:style-name="P1"><text:span text:style-name="T1">3.5. Особи, які суміщають професії, проходять інструктаж, навчання і перевірку знань з питань </text:span></text:p>
      <text:p text:style-name="P1"><text:span text:style-name="T1">охорони праці, безпеки життєдіяльності з основних професій і з професій за сумісництвом. 3.6. Керівники, їх заступники, на яких покладено відповідальність щодо організації роботи з </text:span></text:p>
      <text:p text:style-name="P1"><text:span text:style-name="T1">охорони праці, безпеки життєдіяльності, спеціалісти служби охорони праці Міністерства освіти і </text:span></text:p>
      <text:p text:style-name="P1"><text:span text:style-name="T1">науки України та викладачі охорони праці вищих навчальних закладів проходять навчання і </text:span></text:p>
      <text:p text:style-name="P1"><text:span text:style-name="T1">перевірку знань у Головному навчальному центрі Держпромгірнагляду МНС України відповідно </text:span></text:p>
      <text:p text:style-name="P1"><text:span text:style-name="T1">до Типового положення ( 0231-05 ). </text:span></text:p>
      <text:p text:style-name="P1"><text:span text:style-name="T1">3.7. Керівники, заступники керівників, спеціалісти з охорони праці Міністерства освіти і науки </text:span></text:p>
      <text:p text:style-name="P1"><text:span text:style-name="T1">Автономної Республіки Крим, органів управління освітою обласних, Київської та Севастопольської </text:span></text:p>
      <text:p text:style-name="P1"><text:span text:style-name="T1">міських державних адміністрацій, вищих навчальних закладів, установ, організацій та </text:span></text:p>
      <text:p text:style-name="P1"><text:span text:style-name="T1">підприємств, підпорядкованих Міністерству освіти і науки України, проходять навчання з охорони </text:span></text:p>
      <text:p text:style-name="P1"><text:span text:style-name="T1">праці, безпеки життєдіяльності на базі Центрального інституту післядипломної педагогічної освіти </text:span></text:p>
      <text:p text:style-name="P1"><text:span text:style-name="T1">Академії педагогічних наук України (за згодою). </text:span></text:p>
      <text:p text:style-name="P1"><text:span text:style-name="T1">3.8. Навчання з питань безпеки життєдіяльності працівників, зазначених у пункті 3.7, проводиться </text:span></text:p>
      <text:p text:style-name="P1"><text:span text:style-name="T1">відповідно до Типового положення (0231-05) та Навчального плану і програми навчання </text:span></text:p>
      <text:p text:style-name="P1"><text:span text:style-name="T1">працівників закладів, установ, організацій і підприємств системи освіти з курсу "Безпека </text:span></text:p>
      <text:p text:style-name="P1"><text:span text:style-name="T1">життєдіяльності", затвердженого Центральним інститутом післядипломної педагогічної освіти </text:span></text:p>
      <text:p text:style-name="P1"><text:span text:style-name="T1">Академії педагогічних наук України. </text:span></text:p>
      <text:p text:style-name="P1"><text:span text:style-name="T1">Програма навчання керівників, заступників – 36 годин, спеціалістів з охорони праці та викладачів </text:span></text:p>
      <text:p text:style-name="P1"><text:span text:style-name="T1">кафедр охорони праці – 72 години. </text:span></text:p>
      <text:p text:style-name="P1"><text:span text:style-name="T1">3.9. Керівники, заступники керівників районних (міських) органів управління освітою, професійно-</text:span></text:p>
      <text:p text:style-name="P1"><text:span text:style-name="T1">технічних та інших навчальних закладів, підпорядкованих регіональним органам управління </text:span></text:p>
      <text:p text:style-name="P1"><text:span text:style-name="T1">освітою, а також спеціалісти, викладачі з охорони праці, безпеки життєдіяльності проходять </text:span></text:p>
      <text:p text:style-name="P1"><text:span text:style-name="T1">навчання у відповідних закладах післядипломної педагогічної освіти. </text:span></text:p>
      <text:p text:style-name="P1"><text:span text:style-name="T1">3.10. Навчання з питань охорони праці, безпеки життєдіяльності керівників дошкільних, </text:span></text:p>
      <text:p text:style-name="P1"><text:span text:style-name="T1">загальноосвітніх, позашкільних навчальних закладів, їх заступників, відповідальних за охорону </text:span></text:p>
      <text:p text:style-name="P1"><text:span text:style-name="T1">праці, педагогічних та інших працівників, які викладають питання безпечного ведення робіт або </text:span></text:p>
      <text:p text:style-name="P1"><text:span text:style-name="T1">проводять інструктажі з охорони праці, безпеки життєдіяльності, а також працівників місцевих </text:span></text:p>
      <text:p text:style-name="P1"><text:span text:style-name="T1">органів управління освітою проводиться на базі методичних підрозділів відповідних органів </text:span></text:p>
      <text:p text:style-name="P1"><text:span text:style-name="T1">управління освітою. </text:span></text:p>
      <text:p text:style-name="P1"><text:span text:style-name="T1">3.11. Усі інші працівники закладів та установ освіти проходять навчання і перевірку знань з </text:span></text:p>
      <text:p text:style-name="P1"><text:soft-page-break/><text:span text:style-name="T1">охорони праці, безпеки життєдіяльності безпосередньо в установах та закладах освіти, їх </text:span></text:p>
      <text:p text:style-name="P1"><text:span text:style-name="T1">структурних підрозділах за місцем роботи обсягом не менше 20 годин. </text:span></text:p>
      <text:p text:style-name="P1"><text:span text:style-name="T1">3.12. Перевірку знань з охорони праці, безпеки життєдіяльності працівників установ та закладів </text:span></text:p>
      <text:p text:style-name="P1"><text:span text:style-name="T1">освіти проводять комісії, створені за відповідними наказами: </text:span></text:p>
      <text:p text:style-name="P1"><text:span text:style-name="T1">• Держпромгірнагляду – для працівників за п. 3.6; </text:span></text:p>
      <text:p text:style-name="P1"><text:span text:style-name="T1">• Міністерства освіти і науки України – для працівників за п. 3.7; </text:span></text:p>
      <text:p text:style-name="P1"><text:span text:style-name="T1">• регіональних органів управління освітою – для працівників за п. 3.9; </text:span></text:p>
      <text:p text:style-name="P1"><text:span text:style-name="T1">• місцевих органів управління освітою – для працівників за п. 3.10; • навчального закладу, установи, організації, підприємства – для працівників за п. 3.11.</text:span></text:p>
      <text:p text:style-name="P1"><text:span text:style-name="T1">3.13. Перевірка знань працівників з питань охорони праці, безпеки життєдіяльності в установах та </text:span></text:p>
      <text:p text:style-name="P1"><text:span text:style-name="T1">закладах освіти здійснюється комісією, склад якої затверджується наказом. Головою комісії </text:span></text:p>
      <text:p text:style-name="P1"><text:span text:style-name="T1">призначається керівник або його заступник, до службових обов'язків якого входить організація </text:span></text:p>
      <text:p text:style-name="P1"><text:span text:style-name="T1">роботи з охорони праці, безпеки життєдіяльності. У разі потреби створення комісій в окремих </text:span></text:p>
      <text:p text:style-name="P1"><text:span text:style-name="T1">структурних підрозділах їх очолюють керівники відповідних підрозділів чи їх заступники. </text:span></text:p>
      <text:p text:style-name="P1"><text:span text:style-name="T1">До складу комісії входять спеціалісти служби охорони праці, представники юридичної, </text:span></text:p>
      <text:p text:style-name="P1"><text:span text:style-name="T1">виробничих, технічних служб, представник профспілки з питань охорони праці, уповноважена </text:span></text:p>
      <text:p text:style-name="P1"><text:span text:style-name="T1">найманими працівниками особа з питань охорони праці. До складу комісії установи та закладу </text:span></text:p>
      <text:p text:style-name="P1"><text:span text:style-name="T1">освіти можуть залучатися страхові експерти з охорони праці відповідного робочого органу </text:span></text:p>
      <text:p text:style-name="P1"><text:span text:style-name="T1">виконавчої дирекції Фонду соціального страхування від нещасних випадків на виробництві та </text:span></text:p>
      <text:p text:style-name="P1"><text:span text:style-name="T1">професійних захворювань України і викладачі охорони праці, безпеки життєдіяльності, які </text:span></text:p>
      <text:p text:style-name="P1"><text:span text:style-name="T1">проводили навчання. </text:span></text:p>
      <text:p text:style-name="P1"><text:span text:style-name="T1">Участь представника спеціально вповноваженого центрального органу виконавчої влади з </text:span></text:p>
      <text:p text:style-name="P1"><text:span text:style-name="T1">нагляду за охороною праці або його територіального управління у складі комісії обов'язкова лише </text:span></text:p>
      <text:p text:style-name="P1"><text:span text:style-name="T1">під час первинної перевірки знань з питань охорони праці в працівників, які залучаються до </text:span></text:p>
      <text:p text:style-name="P1"><text:span text:style-name="T1">виконання робіт підвищеної небезпеки. </text:span></text:p>
      <text:p text:style-name="P1"><text:span text:style-name="T1">Комісія вважається правочинною, якщо до її складу входять не менше трьох осіб. </text:span></text:p>
      <text:p text:style-name="P1"><text:span text:style-name="T1">3.14. Усі члени комісії повинні пройти навчання та перевірку знань з питань охорони праці, </text:span></text:p>
      <text:p text:style-name="P1"><text:span text:style-name="T1">безпеки життєдіяльності у порядку, установленому Типовим положенням (0231-05) та цим </text:span></text:p>
      <text:p text:style-name="P1"><text:span text:style-name="T1">Положенням. </text:span></text:p>
      <text:p text:style-name="P1"><text:span text:style-name="T1">3.15. Перелік питань для перевірки знань з охорони праці, безпеки життєдіяльності працівників </text:span></text:p>
      <text:p text:style-name="P1"><text:span text:style-name="T1">складається членами комісії з урахуванням місцевих умов та затверджується керівником установи </text:span></text:p>
      <text:p text:style-name="P1"><text:span text:style-name="T1">чи закладу освіти вищого підпорядкування. </text:span></text:p>
      <text:p text:style-name="P1"><text:span text:style-name="T1">3.16. Формою перевірки знань з питань охорони праці, безпеки життєдіяльності працівників є </text:span></text:p>
      <text:p text:style-name="P1"><text:span text:style-name="T1">тестування, залік або іспит. </text:span></text:p>
      <text:p text:style-name="P1"><text:span text:style-name="T1">Тестування проводиться комісією за допомогою технічних засобів (автоекзаменатори, модульні </text:span></text:p>
      <text:p text:style-name="P1"><text:span text:style-name="T1">тести тощо), залік або іспит – за екзаменаційними білетами у вигляді усного або письмового </text:span></text:p>
      <text:p text:style-name="P1"><text:span text:style-name="T1">опитування, а також творчої роботи. </text:span></text:p>
      <text:p text:style-name="P1"><text:span text:style-name="T1">3.17. Результат перевірки знань з питань охорони, безпеки життєдіяльності працівників </text:span></text:p>
      <text:p text:style-name="P1"><text:span text:style-name="T1">оформлюється відповідно до додатка 1. </text:span></text:p>
      <text:p text:style-name="P1"><text:span text:style-name="T1">3.18. Особам, які під час перевірки знань з охорони праці, безпеки життєдіяльності виявили </text:span></text:p>
      <text:p text:style-name="P1"><text:span text:style-name="T1">задовільні результати, видається посвідчення про перевірку знань з питань охорони праці, </text:span></text:p>
      <text:p text:style-name="P1"><text:span text:style-name="T1">безпеки життєдіяльності (додаток 2). При цьому в протоколі та посвідченні в стислій формі </text:span></text:p>
      <text:p text:style-name="P1"><text:span text:style-name="T1">зазначається перелік основних нормативно-правових актів з охорони праці, питань безпеки </text:span></text:p>
      <text:p text:style-name="P1"><text:span text:style-name="T1">життєдіяльності, виконання конкретних видів робіт, в обсязі яких працівник пройшов перевірку знань. Видача посвідчень про перевірку знань працівникам, які проходили навчання в установі та </text:span></text:p>
      <text:p text:style-name="P1"><text:span text:style-name="T1">закладі освіти, є обов'язковою лише тим, хто виконує роботи підвищеної небезпеки.</text:span></text:p>
      <text:p text:style-name="P1"><text:span text:style-name="T1">3.19. При незадовільних результатах перевірки знань з питань охорони праці, безпеки </text:span></text:p>
      <text:p text:style-name="P1"><text:span text:style-name="T1">життєдіяльності працівники протягом одного місяця повинні пройти повторну перевірку знань. </text:span></text:p>
      <text:p text:style-name="P1"><text:span text:style-name="T1">3.20. Не допускаються до роботи працівники, які не пройшли навчання і перевірку знань з питань </text:span></text:p>
      <text:p text:style-name="P1"><text:span text:style-name="T1">охорони праці, безпеки життєдіяльності. </text:span></text:p>
      <text:p text:style-name="P1"><text:span text:style-name="T1">3.21. Організаційне забезпечення роботи комісії з перевірки знань (організація проведення </text:span></text:p>
      <text:p text:style-name="P1"><text:span text:style-name="T1">перевірки знань з питань охорони праці, безпеки життєдіяльності, оформлення, облік і зберігання </text:span></text:p>
      <text:p text:style-name="P1"><text:span text:style-name="T1">протоколів перевірки знань, оформлення і облік посвідчень про перевірку знань тощо) </text:span></text:p>
      <text:p text:style-name="P1"><text:span text:style-name="T1">покладається на установу та заклад освіти, якими проводилось це навчання. Термін зберігання </text:span></text:p>
      <text:p text:style-name="P1"><text:span text:style-name="T1">протоколів перевірки знань з питань охорони праці, безпеки життєдіяльності не менше 5 років. </text:span></text:p>
      <text:p text:style-name="P1"><text:soft-page-break/><text:span text:style-name="T1">3.22. Відповідальність за організацію і здійснення інструктажів, навчання та перевірки знань </text:span></text:p>
      <text:p text:style-name="P1"><text:span text:style-name="T1">працівників з питань охорони праці покладається на керівника установи та закладу освіти. </text:span></text:p>
      <text:p text:style-name="P1"><text:span text:style-name="T1">3.23. Позачергове навчання і перевірка знань працівників з питань охорони праці, безпеки </text:span></text:p>
      <text:p text:style-name="P1"><text:span text:style-name="T1">життєдіяльності проводяться при переведенні його на іншу роботу або призначенні на іншу </text:span></text:p>
      <text:p text:style-name="P1"><text:span text:style-name="T1">посаду, що потребує додаткових знань з питань охорони праці, безпеки життєдіяльності. </text:span></text:p>
      <text:p text:style-name="P1"><text:span text:style-name="T1">4. Спеціальне навчання і перевірка знань з питань охорони праці </text:span></text:p>
      <text:p text:style-name="P1"><text:span text:style-name="T1">4.1. Відповідно до Типового положення працівники установ та закладів освіти, зазначені в </text:span></text:p>
      <text:p text:style-name="P1"><text:span text:style-name="T1">Переліку робіт з підвищеною небезпекою, затвердженому наказом Держнаглядохоронпраці </text:span></text:p>
      <text:p text:style-name="P1"><text:span text:style-name="T1">України від 26.01.2005 N15 (0231-05), зареєстрованому в Міністерстві юстиції України 15.02.2005 </text:span></text:p>
      <text:p text:style-name="P1"><text:span text:style-name="T1">за №231/10511, та Переліку робіт, де є потреба у професійному доборі, затвердженому наказом </text:span></text:p>
      <text:p text:style-name="P1"><text:span text:style-name="T1">МОЗ України та Держнаглядохоронпраці України від 23.09.94 №263/121 (0018-95), </text:span></text:p>
      <text:p text:style-name="P1"><text:span text:style-name="T1">зареєстрованому Міністерством юстиції України 25.01.95 за №18/554 (із змінами), проходять </text:span></text:p>
      <text:p text:style-name="P1"><text:span text:style-name="T1">щороку спеціальне навчання і перевірку знань відповідних нормативно-правових актів з охорони </text:span></text:p>
      <text:p text:style-name="P1"><text:span text:style-name="T1">праці. </text:span></text:p>
      <text:p text:style-name="P1"><text:span text:style-name="T1">4.2. Порядок проведення спеціального навчання з питань охорони праці визначається Типовим </text:span></text:p>
      <text:p text:style-name="P1"><text:span text:style-name="T1">положенням ( 0231-05 ). </text:span></text:p>
      <text:p text:style-name="P1"><text:span text:style-name="T1">4.3. Установа та заклад освіти, які мають намір проводити навчання з питань охорони праці </text:span></text:p>
      <text:p text:style-name="P1"><text:span text:style-name="T1">працівників або професійну підготовку, перепідготовку та підвищення кваліфікації працівників, які </text:span></text:p>
      <text:p text:style-name="P1"><text:span text:style-name="T1">залучаються до виконання робіт з підвищеною небезпекою, повинні одержати відповідний дозвіл </text:span></text:p>
      <text:p text:style-name="P1"><text:span text:style-name="T1">Держнаглядохоронпраці або його територіального органу в порядку, визначеному постановою </text:span></text:p>
      <text:p text:style-name="P1"><text:span text:style-name="T1">Кабінету Міністрів України від 15.10.2003 № 1631 (1631-2003-п) "Про затвердження Порядку </text:span></text:p>
      <text:p text:style-name="P1"><text:span text:style-name="T1">видачі дозволів Державним комітетом з нагляду за охороною праці та його територіальними </text:span></text:p>
      <text:p text:style-name="P1"><text:span text:style-name="T1">органами" (із змінами). </text:span></text:p>
      <text:p text:style-name="P1"><text:span text:style-name="T1">4.4. Перевірка знань з питань охорони праці після проведення спеціального навчання </text:span></text:p>
      <text:p text:style-name="P1"><text:span text:style-name="T1">проводиться комісією установи та закладу освіти. У разі неможливості створити комісію з перевірки знань з питань охорони праці в установі та </text:span></text:p>
      <text:p text:style-name="P1"><text:span text:style-name="T1">закладі освіти перевірка знань проводиться комісією спорідненої установи та закладу освіти за</text:span></text:p>
      <text:p text:style-name="P1"><text:span text:style-name="T1">домовленістю. </text:span></text:p>
      <text:p text:style-name="P1"><text:span text:style-name="T1">Посадові особи, у тому числі фахівці з питань охорони праці установ та закладів освіти, де стався </text:span></text:p>
      <text:p text:style-name="P1"><text:span text:style-name="T1">нещасний випадок (професійне отруєння) груповий або із смертельним наслідком, повинні </text:span></text:p>
      <text:p text:style-name="P1"><text:span text:style-name="T1">протягом місяця пройти позачергове навчання і перевірку знань з питань охорони праці в </text:span></text:p>
      <text:p text:style-name="P1"><text:span text:style-name="T1">порядку, установленому цим Положенням, якщо комісією з розслідування встановлено факт </text:span></text:p>
      <text:p text:style-name="P1"><text:span text:style-name="T1">порушення ними вимог нормативно-правових актів з охорони праці. </text:span></text:p>
      <text:p text:style-name="P1"><text:span text:style-name="T1">4.5. Стажування, дублювання і допуск до роботи працівників установ та закладів освіти, які </text:span></text:p>
      <text:p text:style-name="P1"><text:span text:style-name="T1">виконують роботи підвищеної небезпеки, проводиться відповідно до Типового положення (0231-</text:span></text:p>
      <text:p text:style-name="P1"><text:span text:style-name="T1">05). </text:span></text:p>
      <text:p text:style-name="P1"><text:span text:style-name="T1">5. Організація проведення інструктажі з питань охорони праці, безпеки </text:span></text:p>
      <text:p text:style-name="P1"><text:span text:style-name="T1">життєдіяльності </text:span></text:p>
      <text:p text:style-name="P1"><text:span text:style-name="T1">5.1. Працівники установ та закладів освіти під час прийняття на роботу та періодично повинні </text:span></text:p>
      <text:p text:style-name="P1"><text:span text:style-name="T1">проходити інструктажі з питань охорони праці, навчання щодо надання першої медичної </text:span></text:p>
      <text:p text:style-name="P1"><text:span text:style-name="T1">допомоги потерпілим від нещасних випадків, правил поведінки та дій при виникненні аварійних </text:span></text:p>
      <text:p text:style-name="P1"><text:span text:style-name="T1">ситуацій, пожеж і стихійних лих. </text:span></text:p>
      <text:p text:style-name="P1"><text:span text:style-name="T1">5.2. Порядок проведення інструктажів з охорони праці з працівниками в установах та закладах </text:span></text:p>
      <text:p text:style-name="P1"><text:span text:style-name="T1">освіти визначається Типовим положенням ( 0231-05 ): </text:span></text:p>
      <text:p text:style-name="P1"><text:span text:style-name="T1">5.2.1. Вступний інструктаж з охорони праці проводиться з працівниками: </text:span></text:p>
      <text:p text:style-name="P1"><text:span text:style-name="T1">• які приймаються на постійну або тимчасову роботу незалежно від їх освіти, стажу роботи </text:span></text:p>
      <text:p text:style-name="P1"><text:span text:style-name="T1">та посади; </text:span></text:p>
      <text:p text:style-name="P1"><text:span text:style-name="T1">• які прибули до установи чи закладу освіти і беруть безпосередню участь у навчально-</text:span></text:p>
      <text:p text:style-name="P1"><text:span text:style-name="T1">виховному та виробничому процесі або виконують інші роботи для цієї установи чи </text:span></text:p>
      <text:p text:style-name="P1"><text:span text:style-name="T1">закладу освіти. </text:span></text:p>
      <text:p text:style-name="P1"><text:span text:style-name="T1">Вступний інструктаж проводиться спеціалістом служби охорони праці або іншою особою </text:span></text:p>
      <text:p text:style-name="P1"><text:span text:style-name="T1">відповідно до наказу (розпорядження) керівника, на яку покладається цей обов'язок і яка в </text:span></text:p>
      <text:p text:style-name="P1"><text:span text:style-name="T1">установленому цим Положенням порядку пройшла навчання і перевірку знань з питань охорони </text:span></text:p>
      <text:p text:style-name="P1"><text:span text:style-name="T1">праці. </text:span></text:p>
      <text:p text:style-name="P1"><text:span text:style-name="T1">Вступний інструктаж проводиться в кабінеті охорони праці або в приміщенні, що спеціально для </text:span></text:p>
      <text:p text:style-name="P1"><text:soft-page-break/><text:span text:style-name="T1">цього обладнано, за програмою, розробленою службою охорони праці. Програма та тривалість </text:span></text:p>
      <text:p text:style-name="P1"><text:span text:style-name="T1">інструктажу затверджуються керівником установи чи закладу освіти. </text:span></text:p>
      <text:p text:style-name="P1"><text:span text:style-name="T1">Запис про проведення вступного інструктажу робиться в журналі реєстрації вступного інструктажу </text:span></text:p>
      <text:p text:style-name="P1"><text:span text:style-name="T1">з питань охорони праці (додаток 3), який зберігається службою охорони праці або працівником, </text:span></text:p>
      <text:p text:style-name="P1"><text:span text:style-name="T1">що відповідає за проведення вступного інструктажу, а також у наказі про прийняття працівника на </text:span></text:p>
      <text:p text:style-name="P1"><text:span text:style-name="T1">роботу. 5.2.2. Первинний інструктаж з охорони праці проводиться до початку роботи безпосередньо на </text:span></text:p>
      <text:p text:style-name="P1"><text:span text:style-name="T1">робочому місці з працівником: </text:span></text:p>
      <text:p text:style-name="P1"><text:span text:style-name="T1">• новоприйнятим (постійно чи тимчасово) до установи чи закладу освіти; </text:span></text:p>
      <text:p text:style-name="P1"><text:span text:style-name="T1">• який переводиться з одного структурного підрозділу установи чи закладу освіти до іншого; </text:span></text:p>
      <text:p text:style-name="P1"><text:span text:style-name="T1">• який виконуватиме нову для нього роботу; </text:span></text:p>
      <text:p text:style-name="P1"><text:span text:style-name="T1">• відрядженим працівником іншої установи чи закладу освіти, який бере безпосередню </text:span></text:p>
      <text:p text:style-name="P1"><text:span text:style-name="T1">участь у навчально-виховному або виробничому процесі. </text:span></text:p>
      <text:p text:style-name="P1"><text:span text:style-name="T1">Первинний інструктаж на робочому місці проводиться індивідуально або з групою осіб одного </text:span></text:p>
      <text:p text:style-name="P1"><text:span text:style-name="T1">фаху за чинними в установі та закладі освіти інструкціями з охорони праці відповідно до </text:span></text:p>
      <text:p text:style-name="P1"><text:span text:style-name="T1">виконуваних робіт. </text:span></text:p>
      <text:p text:style-name="P1"><text:span text:style-name="T1">5.2.3. Повторний інструктаж з охорони праці проводиться на робочому місці індивідуально з </text:span></text:p>
      <text:p text:style-name="P1"><text:span text:style-name="T1">окремим працівником, з групою працівників, які виконують однотипні роботи, за обсягом і </text:span></text:p>
      <text:p text:style-name="P1"><text:span text:style-name="T1">змістом переліку питань первинного інструктажу. </text:span></text:p>
      <text:p text:style-name="P1"><text:span text:style-name="T1">Повторний інструктаж проводиться на роботах з підвищеною небезпекою – 1 раз на 3 місяці, для </text:span></text:p>
      <text:p text:style-name="P1"><text:span text:style-name="T1">решти робіт – 1 раз на 6 місяців. </text:span></text:p>
      <text:p text:style-name="P1"><text:span text:style-name="T1">5.2.4. Позаплановий інструктаж проводиться на робочому місці або в кабінеті охорони праці: </text:span></text:p>
      <text:p text:style-name="P1"><text:span text:style-name="T1">• при введенні в дію нових або переглянутих нормативно-правових актів з охорони праці, а </text:span></text:p>
      <text:p text:style-name="P1"><text:span text:style-name="T1">також при внесенні змін та доповнень до них; </text:span></text:p>
      <text:p text:style-name="P1"><text:span text:style-name="T1">• при зміні технологічного процесу, заміні або модернізації устаткування, приладів та </text:span></text:p>
      <text:p text:style-name="P1"><text:span text:style-name="T1">інструментів, вихідної сировини, матеріалів та інших факторів, що впливають на стан </text:span></text:p>
      <text:p text:style-name="P1"><text:span text:style-name="T1">охорони праці; </text:span></text:p>
      <text:p text:style-name="P1"><text:span text:style-name="T1">• при порушеннях працівниками вимог нормативно-правових актів з охорони праці, що </text:span></text:p>
      <text:p text:style-name="P1"><text:span text:style-name="T1">призвели до травм, аварій, пожеж тощо; </text:span></text:p>
      <text:p text:style-name="P1"><text:span text:style-name="T1">• при перерві в роботі виконавця більше ніж на 30 календарних днів – для робіт з </text:span></text:p>
      <text:p text:style-name="P1"><text:span text:style-name="T1">підвищеною небезпекою, а для решти робіт – понад 60 днів. </text:span></text:p>
      <text:p text:style-name="P1"><text:span text:style-name="T1">Позаплановий інструктаж може проводитись індивідуально з окремим працівником або з групою </text:span></text:p>
      <text:p text:style-name="P1"><text:span text:style-name="T1">працівників одного фаху. Обсяг і зміст позапланового інструктажу визначаються в кожному </text:span></text:p>
      <text:p text:style-name="P1"><text:span text:style-name="T1">окремому випадку залежно від причин і обставин, що спричинили потребу його проведення. </text:span></text:p>
      <text:p text:style-name="P1"><text:span text:style-name="T1">5.2.5. Цільовий інструктаж з охорони праці проводиться: </text:span></text:p>
      <text:p text:style-name="P1"><text:span text:style-name="T1">• у разі ліквідації аварії або стихійного лиха; </text:span></text:p>
      <text:p text:style-name="P1"><text:span text:style-name="T1">• при проведенні робіт, на які відповідно до законодавства оформлюються наряд-допуск, </text:span></text:p>
      <text:p text:style-name="P1"><text:span text:style-name="T1">наказ або розпорядження;. </text:span></text:p>
      <text:p text:style-name="P1"><text:span text:style-name="T1">Цільовий інструктаж проводиться індивідуально з окремим працівником або з групою </text:span></text:p>
      <text:p text:style-name="P1"><text:span text:style-name="T1">працівників. Обсяг і зміст цільового інструктажу визначаються залежно від виду робіт, що </text:span></text:p>
      <text:p text:style-name="P1"><text:span text:style-name="T1">виконуватимуться. 5.3. Проведення інструктажів з охорони праці з вихованцями, учнями, студентами, курсантами, </text:span></text:p>
      <text:p text:style-name="P1"><text:span text:style-name="T1">слухачами в навчальних закладах під час проведення трудового і професійного навчання </text:span></text:p>
      <text:p text:style-name="P1"><text:span text:style-name="T1">здійснюється відповідно до цього Положення. </text:span></text:p>
      <text:p text:style-name="P1"><text:span text:style-name="T1">5.3.1. Вступний інструктаж з охорони праці проводиться: </text:span></text:p>
      <text:p text:style-name="P1"><text:span text:style-name="T1">• до початку трудового або професійного навчання в навчальному закладі або на </text:span></text:p>
      <text:p text:style-name="P1"><text:span text:style-name="T1">виробництві; </text:span></text:p>
      <text:p text:style-name="P1"><text:span text:style-name="T1">• у разі екскурсії на підприємство. </text:span></text:p>
      <text:p text:style-name="P1"><text:span text:style-name="T1">5.3.2. Первинний інструктаж проводиться: </text:span></text:p>
      <text:p text:style-name="P1"><text:span text:style-name="T1">• перед початком навчання в кожному кабінеті, майстерні навчального закладу; </text:span></text:p>
      <text:p text:style-name="P1"><text:span text:style-name="T1">• перед виконанням кожного навчального завдання, пов'язаного з використанням різних </text:span></text:p>
      <text:p text:style-name="P1"><text:span text:style-name="T1">механізмів, інструментів, матеріалів тощо. </text:span></text:p>
      <text:p text:style-name="P1"><text:span text:style-name="T1">5.3.3. Позаплановий інструктаж з учнями, студентами, курсантами, слухачами проводиться при </text:span></text:p>
      <text:p text:style-name="P1"><text:span text:style-name="T1">порушеннях ними вимог нормативно-правових актів з охорони праці, що можуть призвести або </text:span></text:p>
      <text:p text:style-name="P1"><text:span text:style-name="T1">призвели до травм, аварій, пожеж тощо. </text:span></text:p>
      <text:p text:style-name="P1"><text:span text:style-name="T1">5.4. Інструктажі з охорони праці з учнями, студентами, курсантами, слухачами, що проводяться </text:span></text:p>
      <text:p text:style-name="P1"><text:soft-page-break/><text:span text:style-name="T1">під час трудового і професійного навчання в навчальних закладах, проводять керівники робіт, </text:span></text:p>
      <text:p text:style-name="P1"><text:span text:style-name="T1">майстри виробничого навчання та інші особи, на яких покладено наказом керівника проведення </text:span></text:p>
      <text:p text:style-name="P1"><text:span text:style-name="T1">інструктажів. Такі самі інструктажі на виробництві проводять особи, на яких покладено ці </text:span></text:p>
      <text:p text:style-name="P1"><text:span text:style-name="T1">обов'язки наказом керівника підприємства, організації, де учні, студенти, курсанти, слухачі </text:span></text:p>
      <text:p text:style-name="P1"><text:span text:style-name="T1">проходять трудове та професійне навчання. </text:span></text:p>
      <text:p text:style-name="P1"><text:span text:style-name="T1">Реєстрація таких інструктажів проводиться: </text:span></text:p>
      <text:p text:style-name="P1"><text:span text:style-name="T1">• вступний – у журналі обліку навчальних (навчально-виробничих) занять на окремій </text:span></text:p>
      <text:p text:style-name="P1"><text:span text:style-name="T1">сторінці за формою, що надається у додатку 3; </text:span></text:p>
      <text:p text:style-name="P1"><text:span text:style-name="T1">• первинний на робочому місці в кожному кабінеті, лабораторії, майстерні, де проводиться </text:span></text:p>
      <text:p text:style-name="P1"><text:span text:style-name="T1">трудове або професійне навчання, – у спеціальному журналі (додаток 4); </text:span></text:p>
      <text:p text:style-name="P1"><text:span text:style-name="T1">• первинний перед виконанням навчального завдання, пов'язаного з використанням різних </text:span></text:p>
      <text:p text:style-name="P1"><text:span text:style-name="T1">механізмів, інструментів, матеріалів тощо – у журналі обліку навчальних (навчально-</text:span></text:p>
      <text:p text:style-name="P1"><text:span text:style-name="T1">виробничих) занять на сторінці про запис теми уроку, навчального заняття тощо. </text:span></text:p>
      <text:p text:style-name="P1"><text:span text:style-name="T1">5.5. Первинний, повторний, позаплановий і цільовий інструктажі з охорони праці з працівниками </text:span></text:p>
      <text:p text:style-name="P1"><text:span text:style-name="T1">та учнями, студентами, курсантами, слухачами, які проходять виробниче навчання та виробничу </text:span></text:p>
      <text:p text:style-name="P1"><text:span text:style-name="T1">практику на підприємствах, в організаціях, проводить безпосередній керівник робіт (начальник </text:span></text:p>
      <text:p text:style-name="P1"><text:span text:style-name="T1">структурного підрозділу, майстер) або фізична особа, яка використовує найману працю. </text:span></text:p>
      <text:p text:style-name="P1"><text:span text:style-name="T1">5.6. Первинний, повторний, позаплановий і цільовий інструктажі з охорони праці завершуються </text:span></text:p>
      <text:p text:style-name="P1"><text:span text:style-name="T1">перевіркою знань у вигляді усного опитування або за допомогою технічних засобів, а також </text:span></text:p>
      <text:p text:style-name="P1"><text:span text:style-name="T1">перевіркою набутих навичок безпечних методів праці, особою, яка проводила інструктаж. При незадовільних результатах перевірки знань, умінь і навичок щодо безпечного виконання </text:span></text:p>
      <text:p text:style-name="P1"><text:span text:style-name="T1">робіт після первинного, повторного чи позапланового інструктажів протягом 10 днів додатково </text:span></text:p>
      <text:p text:style-name="P1"><text:span text:style-name="T1">проводяться інструктаж і повторна перевірка знань. </text:span></text:p>
      <text:p text:style-name="P1"><text:span text:style-name="T1">5.7. Про проведення первинного, повторного, позапланового та цільового інструктажів </text:span></text:p>
      <text:p text:style-name="P1"><text:span text:style-name="T1">працівників, учнів, студентів на виробництві та їх допуск до роботи особа, яка проводила </text:span></text:p>
      <text:p text:style-name="P1"><text:span text:style-name="T1">інструктаж, уносить запис до журналу реєстрації інструктажів з питань охорони праці на робочому </text:span></text:p>
      <text:p text:style-name="P1"><text:span text:style-name="T1">місці (додаток 4). Сторінки журналу реєстрації інструктажів повинні бути пронумеровані, </text:span></text:p>
      <text:p text:style-name="P1"><text:span text:style-name="T1">прошнуровані і скріплені печаткою. </text:span></text:p>
      <text:p text:style-name="P1"><text:span text:style-name="T1">У разі виконання робіт, що потребують оформлення наряду-допуску, цільовий інструктаж </text:span></text:p>
      <text:p text:style-name="P1"><text:span text:style-name="T1">здійснюється відповідно до Типового положення ( 0231-05 ). </text:span></text:p>
      <text:p text:style-name="P1"><text:span text:style-name="T1">5.8. Перелік професій та посад працівників, які проходять повторний інструктаж, затверджується </text:span></text:p>
      <text:p text:style-name="P1"><text:span text:style-name="T1">керівником установи чи закладу освіти. </text:span></text:p>
      <text:p text:style-name="P1"><text:span text:style-name="T1">5.9. Тематика та порядок проведення інструктажів з питань охорони праці для учнів, студентів, </text:span></text:p>
      <text:p text:style-name="P1"><text:span text:style-name="T1">курсантів, слухачів під час трудового і професійного навчання в навчальних закладах та на </text:span></text:p>
      <text:p text:style-name="P1"><text:span text:style-name="T1">виробництві визначаються Типовим положенням (0231-05) з урахуванням специфіки навчання в </text:span></text:p>
      <text:p text:style-name="P1"><text:span text:style-name="T1">цих закладах. </text:span></text:p>
      <text:p text:style-name="P1"><text:span text:style-name="T1">5.10. Крім проведення інструктажів з охорони праці під час трудового і професійного навчання з </text:span></text:p>
      <text:p text:style-name="P1"><text:span text:style-name="T1">вихованцями, учнями, студентами, курсантами, слухачами, працівниками навчальних закладів у </text:span></text:p>
      <text:p text:style-name="P1"><text:span text:style-name="T1">процесі навчання проводяться інструктажі з безпеки життєдіяльності, які містять питання безпеки </text:span></text:p>
      <text:p text:style-name="P1"><text:span text:style-name="T1">праці, охорони зоров'я, пожежної, радіаційної безпеки, безпеки дорожнього руху, опередження </text:span></text:p>
      <text:p text:style-name="P1"><text:span text:style-name="T1">побутового травматизму, дії у випадку надзвичайних ситуацій тощо. </text:span></text:p>
      <text:p text:style-name="P1"><text:span text:style-name="T1">5.11. Порядок проведення, тематика та організація проведення інструктажів з безпеки </text:span></text:p>
      <text:p text:style-name="P1"><text:span text:style-name="T1">життєдіяльності вихованців, учнів, студентів, курсантів, слухачів, працівників визначаються </text:span></text:p>
      <text:p text:style-name="P1"><text:span text:style-name="T1">розділом 8 Положення про організацію роботи з охорони праці учасників навчально-виховного </text:span></text:p>
      <text:p text:style-name="P1"><text:span text:style-name="T1">процесу в установах і закладах освіти, затвердженого наказом Міністерства освіти і науки України </text:span></text:p>
      <text:p text:style-name="P1"><text:span text:style-name="T1">від 01.08.2001 № 563 ( 0969-01 ), зареєстрованого в Міністерстві юстиції України 20.11.2001 за № </text:span></text:p>
      <text:p text:style-name="P1"><text:span text:style-name="T1">969/6160. </text:span></text:p>
      <text:p text:style-name="P1"><text:span text:style-name="T1">5.12. Перед початком навчальних занять один раз на рік, а також при зарахуванні або оформленні </text:span></text:p>
      <text:p text:style-name="P1"><text:span text:style-name="T1">до навчального закладу вихованця, учня, студента, курсанта, слухача проводиться вступний </text:span></text:p>
      <text:p text:style-name="P1"><text:span text:style-name="T1">інструктаж з безпеки життєдіяльності службами охорони праці. За умови чисельності учасників </text:span></text:p>
      <text:p text:style-name="P1"><text:span text:style-name="T1">навчально-виховного процесу в закладах понад 200 вищезазначеними службами проводиться </text:span></text:p>
      <text:p text:style-name="P1"><text:span text:style-name="T1">навчання з вихователями, класоводами, класними керівниками, майстрами, кураторами груп </text:span></text:p>
      <text:p text:style-name="P1"><text:span text:style-name="T1">тощо, які в свою чергу інструктують вихованців, учнів, студентів, курсантів, слухачів перед </text:span></text:p>
      <text:p text:style-name="P1"><text:span text:style-name="T1">початком навчального року. </text:span></text:p>
      <text:p text:style-name="P1"><text:span text:style-name="T1">Запис про вступний інструктаж робиться на окремій сторінці журналу обліку навчальних занять </text:span></text:p>
      <text:p text:style-name="P1"><text:soft-page-break/><text:span text:style-name="T1">(додаток 5). 5.13. Первинний інструктаж з безпеки життєдіяльності проводиться на початку навчального року </text:span></text:p>
      <text:p text:style-name="P1"><text:span text:style-name="T1">перед початком занять у кожному кабінеті, лабораторії, майстерні, спортзалі тощо, перед</text:span></text:p>
      <text:p text:style-name="P1"><text:span text:style-name="T1">початком зимових канікул, наприкінці навчального року перед початком літніх канікул, а також за </text:span></text:p>
      <text:p text:style-name="P1"><text:span text:style-name="T1">межами навчального закладу, де навчально-виховний процес пов'язаний з використанням </text:span></text:p>
      <text:p text:style-name="P1"><text:span text:style-name="T1">небезпечних або шкідливих для здоров'я факторів. </text:span></text:p>
      <text:p text:style-name="P1"><text:span text:style-name="T1">Первинний інструктаж проводять викладачі, учителі, класоводи, куратори груп, вихователі, класні </text:span></text:p>
      <text:p text:style-name="P1"><text:span text:style-name="T1">керівники, майстри виробничого навчання, тренери, керівники гуртків тощо. Цей інструктаж </text:span></text:p>
      <text:p text:style-name="P1"><text:span text:style-name="T1">проводиться з вихованцями, учнями, студентами, курсантами, слухачами, аспірантами, а також з </text:span></text:p>
      <text:p text:style-name="P1"><text:span text:style-name="T1">батьками, які беруть участь у позанавчальних заходах. </text:span></text:p>
      <text:p text:style-name="P1"><text:span text:style-name="T1">Запис про проведення первинного інструктажу робиться в окремому журналі реєстрації </text:span></text:p>
      <text:p text:style-name="P1"><text:span text:style-name="T1">інструктажів з безпеки життєдіяльності, який зберігається в кожному кабінеті, лабораторії, </text:span></text:p>
      <text:p text:style-name="P1"><text:span text:style-name="T1">майстерні, цеху, спортзалі та іншому робочому місці. Рекомендована форма журналу наведена в </text:span></text:p>
      <text:p text:style-name="P1"><text:span text:style-name="T1">додатку 6. </text:span></text:p>
      <text:p text:style-name="P1"><text:span text:style-name="T1">Учні і вихованці, які інструктуються, розписуються в журналі, починаючи з 9-го класу. </text:span></text:p>
      <text:p text:style-name="P1"><text:span text:style-name="T1">Первинний інструктаж з безпеки життєдіяльності також проводиться перед виконанням кожного </text:span></text:p>
      <text:p text:style-name="P1"><text:span text:style-name="T1">завдання, пов'язаного з використанням різних матеріалів, інструментів, приладів, на початку </text:span></text:p>
      <text:p text:style-name="P1"><text:span text:style-name="T1">уроку, заняття, лабораторної, практичної роботи тощо. </text:span></text:p>
      <text:p text:style-name="P1"><text:span text:style-name="T1">Первинний інструктаж, який проводиться перед початком кожного практичного заняття </text:span></text:p>
      <text:p text:style-name="P1"><text:span text:style-name="T1">(практичної, лабораторної роботи тощо), реєструється в журналі обліку навчальних занять, </text:span></text:p>
      <text:p text:style-name="P1"><text:span text:style-name="T1">виробничого навчання на сторінці предмета в розділі про запис змісту уроку, заняття. Вихованці, </text:span></text:p>
      <text:p text:style-name="P1"><text:span text:style-name="T1">учні, студенти, слухачі, які інструктуються, не розписуються про такий інструктаж. </text:span></text:p>
      <text:p text:style-name="P1"><text:span text:style-name="T1">5.14. Позаплановий інструктаж з вихованцями, учнями, студентами, курсантами, слухачами, </text:span></text:p>
      <text:p text:style-name="P1"><text:span text:style-name="T1">аспірантами проводиться у разі порушення ними вимог нормативно-правових актів з охорони </text:span></text:p>
      <text:p text:style-name="P1"><text:span text:style-name="T1">праці, що може призвести чи призвело до травм, аварій, пожеж тощо, при зміні умов виконання </text:span></text:p>
      <text:p text:style-name="P1"><text:span text:style-name="T1">навчальних завдань (лабораторних робіт, виробничої практики, професійної підготовки тощо), у </text:span></text:p>
      <text:p text:style-name="P1"><text:span text:style-name="T1">разі нещасних випадків за межами навчального закладу. </text:span></text:p>
      <text:p text:style-name="P1"><text:span text:style-name="T1">Реєстрація позапланового інструктажу проводиться в журналі реєстрації інструктажів (додаток 5). </text:span></text:p>
      <text:p text:style-name="P1"><text:span text:style-name="T1">5.15. Цільовий інструктаж проводиться з вихованцями, учнями, студентами, курсантами, </text:span></text:p>
      <text:p text:style-name="P1"><text:span text:style-name="T1">слухачами, аспірантами навчального закладу в разі організації позанавчальних заходів </text:span></text:p>
      <text:p text:style-name="P1"><text:span text:style-name="T1">(олімпіади, турніри з предметів, екскурсії, туристичні походи, спортивні змагання тощо), під час </text:span></text:p>
      <text:p text:style-name="P1"><text:span text:style-name="T1">проведення громадських, позанавчальних робіт (прибирання територій, приміщень, науково-</text:span></text:p>
      <text:p text:style-name="P1"><text:span text:style-name="T1">дослідна робота на навчально-дослідній ділянці тощо). Реєстрація проведення цільового </text:span></text:p>
      <text:p text:style-name="P1"><text:span text:style-name="T1">інструктажу здійснюється у журналі реєстрації інструктажів (додаток 5). 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Додаток 1 </text:span></text:p>
      <text:p text:style-name="P1"><text:span text:style-name="T1">до пункту 3.17 Положення про </text:span></text:p>
      <text:p text:style-name="P1"><text:span text:style-name="T1">порядок проведення навчання </text:span></text:p>
      <text:p text:style-name="P1"><text:span text:style-name="T1">і перевірки знань з питань </text:span></text:p>
      <text:p text:style-name="P1"><text:span text:style-name="T1">охорони праці в закладах, </text:span></text:p>
      <text:p text:style-name="P1"><text:span text:style-name="T1">установах, організаціях, </text:span></text:p>
      <text:p text:style-name="P1"><text:span text:style-name="T1">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Зразок протоколу засідання комісії з перевірки знань з питань охорони праці </text:span></text:p>
      <text:p text:style-name="P1"><text:span text:style-name="T1"><text:s/>(підприємство, організація, установа, навчальний заклад, їх підпорядкованість) </text:span></text:p>
      <text:p text:style-name="P1"><text:span text:style-name="T1">ПРОТОКОЛ № _____ </text:span></text:p>
      <text:p text:style-name="P1"><text:span text:style-name="T1">засідання комісії з перевірки знань працівників </text:span></text:p>
      <text:p text:style-name="P1"><text:span text:style-name="T1">з питань охорони праці, безпеки життєдіяльності </text:span></text:p>
      <text:p text:style-name="P1"><text:span text:style-name="T1">«____» _______________ 20____ р. м.______________________ </text:span></text:p>
      <text:p text:style-name="P1"><text:span text:style-name="T1">Комісія у складі: </text:span></text:p>
      <text:p text:style-name="P1"><text:span text:style-name="T1">голови (прізвище, ініціали, посада) </text:span></text:p>
      <text:p text:style-name="P1"><text:span text:style-name="T1">і членів комісії: (прізвище, ініціали, посада) </text:span></text:p>
      <text:p text:style-name="P1"><text:span text:style-name="T1"><text:s/></text:span></text:p>
      <text:p text:style-name="P1"><text:soft-page-break/><text:span text:style-name="T1"><text:s/></text:span></text:p>
      <text:p text:style-name="P1"><text:span text:style-name="T1">створена на підставі наказу від «____» _______________ 20____ р. № _____, </text:span></text:p>
      <text:p text:style-name="P1"><text:span text:style-name="T1">перевірила знання (перелік основних нормативно-правових актів з охорони праці, </text:span></text:p>
      <text:p text:style-name="P1"><text:span text:style-name="T1"><text:s/>за якими проводилася перевірка знань) </text:span></text:p>
      <text:p text:style-name="P1"><text:span text:style-name="T1">№, </text:span></text:p>
      <text:p text:style-name="P1"><text:span text:style-name="T1">з/п </text:span></text:p>
      <text:p text:style-name="P1"><text:span text:style-name="T1">Прізвище, ім.’я та по </text:span></text:p>
      <text:p text:style-name="P1"><text:span text:style-name="T1">батькові працівника </text:span></text:p>
      <text:p text:style-name="P1"><text:span text:style-name="T1">Посада, </text:span></text:p>
      <text:p text:style-name="P1"><text:span text:style-name="T1">професія (фах) </text:span></text:p>
      <text:p text:style-name="P1"><text:span text:style-name="T1">Місце роботи </text:span></text:p>
      <text:p text:style-name="P1"><text:span text:style-name="T1">(для </text:span></text:p>
      <text:p text:style-name="P1"><text:span text:style-name="T1">підприємства, </text:span></text:p>
      <text:p text:style-name="P1"><text:span text:style-name="T1">структурний </text:span></text:p>
      <text:p text:style-name="P1"><text:span text:style-name="T1">підрозділ) </text:span></text:p>
      <text:p text:style-name="P1"><text:span text:style-name="T1">Знає/не знає Примітка </text:span></text:p>
      <text:p text:style-name="P1"><text:span text:style-name="T1">1 2 3 4 5 6 </text:span></text:p>
      <text:p text:style-name="P1"><text:span text:style-name="T1"><text:s/></text:span></text:p>
      <text:p text:style-name="P1"><text:span text:style-name="T1">Голова комісії (підпис) Члени комісії (підпис)</text:span></text:p>
      <text:p text:style-name="P1"><text:span text:style-name="T1"><text:s/>М.П. (підпис) </text:span></text:p>
      <text:p text:style-name="P1"><text:span text:style-name="T1"><text:s/>(підпис) </text:span></text:p>
      <text:p text:style-name="P1"><text:span text:style-name="T1"><text:s/>(підпис) 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Додаток 2 </text:span></text:p>
      <text:p text:style-name="P1"><text:span text:style-name="T1">до пункту 3.18 Положення про </text:span></text:p>
      <text:p text:style-name="P1"><text:span text:style-name="T1">порядок проведення навчання </text:span></text:p>
      <text:p text:style-name="P1"><text:span text:style-name="T1">перевірки знань з питань </text:span></text:p>
      <text:p text:style-name="P1"><text:span text:style-name="T1">охорони праці в закладах, </text:span></text:p>
      <text:p text:style-name="P1"><text:span text:style-name="T1">установах, організаціях, </text:span></text:p>
      <text:p text:style-name="P1"><text:span text:style-name="T1">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Обкладинка посвідчення </text:span></text:p>
      <text:p text:style-name="P1"><text:span text:style-name="T1">(Державний Герб України) </text:span></text:p>
      <text:p text:style-name="P1"><text:span text:style-name="T1">ПОСВІДЧЕННЯ </text:span></text:p>
      <text:p text:style-name="P1"><text:span text:style-name="T1">про перевірку знань з питань охорони праці, </text:span></text:p>
      <text:p text:style-name="P1"><text:span text:style-name="T1">безпеки життєдіяльності </text:span></text:p>
      <text:p text:style-name="P1"><text:span text:style-name="T1">Перша сторінка </text:span></text:p>
      <text:p text:style-name="P1"><text:span text:style-name="T1">посвідчення </text:span></text:p>
      <text:p text:style-name="P1"><text:span text:style-name="T1"><text:s/>(підприємство, організація, установа, навчальний заклад, їх підпорядкованість) </text:span></text:p>
      <text:p text:style-name="P1"><text:span text:style-name="T1">ПОСВІДЧЕННЯ № ___ </text:span></text:p>
      <text:p text:style-name="P1"><text:span text:style-name="T1">Видано , (прізвище, ім'я та по батькові) </text:span></text:p>
      <text:p text:style-name="P1"><text:span text:style-name="T1">посада (фах) , </text:span></text:p>
      <text:p text:style-name="P1"><text:span text:style-name="T1">місце роботи , </text:span></text:p>
      <text:p text:style-name="P1"><text:span text:style-name="T1">про те, що він(вона) пройшов(ла) навчання і виявив(ла) потрібні знання </text:span></text:p>
      <text:p text:style-name="P1"><text:span text:style-name="T1"><text:s/>(перелік основних нормативно-правових актів з охорони праці, безпеки життєдіяльності, за якими проводилася перевірка знань) </text:span></text:p>
      <text:p text:style-name="P1"><text:span text:style-name="T1"><text:s/></text:span></text:p>
      <text:p text:style-name="P1"><text:span text:style-name="T1">Підстава: протокол засідання комісії з перевірки знань від </text:span></text:p>
      <text:p text:style-name="P1"><text:span text:style-name="T1">«____» _______________ 20____ р. № _____, </text:span></text:p>
      <text:p text:style-name="P1"><text:span text:style-name="T1"><text:s/>М.П. </text:span></text:p>
      <text:p text:style-name="P1"><text:span text:style-name="T1">Голова комісії (прізвище) (підпис) </text:span></text:p>
      <text:p text:style-name="P1"><text:span text:style-name="T1"><text:s/>ВІДОМОСТІ ПРО ПЕРІОДИЧНУ ПЕРЕВІРКУ ЗНАНЬ </text:span></text:p>
      <text:p text:style-name="P1"><text:span text:style-name="T1">Посада (фах) </text:span></text:p>
      <text:p text:style-name="P1"><text:soft-page-break/><text:span text:style-name="T1">виявив(ла) потрібні знання </text:span></text:p>
      <text:p text:style-name="P1"><text:span text:style-name="T1"><text:s/>(перелік основних нормативно-правових актів з охорони праці, безпеки життєдіяльності, за якими проводилася перевірка знань) </text:span></text:p>
      <text:p text:style-name="P1"><text:span text:style-name="T1"><text:s/></text:span></text:p>
      <text:p text:style-name="P1"><text:span text:style-name="T1">Підстава: протокол засідання комісії з перевірки знань від </text:span></text:p>
      <text:p text:style-name="P1"><text:span text:style-name="T1">«____» _______________ 20____ р. № _____, </text:span></text:p>
      <text:p text:style-name="P1"><text:span text:style-name="T1"><text:s/>М.П. </text:span></text:p>
      <text:p text:style-name="P1"><text:span text:style-name="T1">Голова комісії (прізвище) (підпис) </text:span></text:p>
      <text:p text:style-name="P1"><text:span text:style-name="T1"><text:s/>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Додаток 3 </text:span></text:p>
      <text:p text:style-name="P1"><text:span text:style-name="T1">до пунктів 5.2.1, 5.4 </text:span></text:p>
      <text:p text:style-name="P1"><text:span text:style-name="T1">Положення про порядок </text:span></text:p>
      <text:p text:style-name="P1"><text:span text:style-name="T1">проведення навчання і </text:span></text:p>
      <text:p text:style-name="P1"><text:span text:style-name="T1">перевірки знань з питань </text:span></text:p>
      <text:p text:style-name="P1"><text:span text:style-name="T1">охорони праці в закладах, </text:span></text:p>
      <text:p text:style-name="P1"><text:span text:style-name="T1">установах, організаціях, </text:span></text:p>
      <text:p text:style-name="P1"><text:span text:style-name="T1">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Титульний аркуш журналу </text:span></text:p>
      <text:p text:style-name="P1"><text:span text:style-name="T1"><text:s/>(підприємство, організація, установа, навчальний заклад, їх підпорядкованість) </text:span></text:p>
      <text:p text:style-name="P1"><text:span text:style-name="T1">ЖУРНАЛ </text:span></text:p>
      <text:p text:style-name="P1"><text:span text:style-name="T1">реєстрації вступного інструктажу з питань </text:span></text:p>
      <text:p text:style-name="P1"><text:span text:style-name="T1">охорони праці для працівників </text:span></text:p>
      <text:p text:style-name="P1"><text:span text:style-name="T1"><text:s/></text:span></text:p>
      <text:p text:style-name="P1"><text:span text:style-name="T1">Розпочато «__» ______ 20__ р. </text:span></text:p>
      <text:p text:style-name="P1"><text:span text:style-name="T1">Закінчено «__» ______ 20__ р. </text:span></text:p>
      <text:p text:style-name="P1"><text:span text:style-name="T1">№, з/п </text:span></text:p>
      <text:p text:style-name="P1"><text:span text:style-name="T1">Дата проведення </text:span></text:p>
      <text:p text:style-name="P1"><text:span text:style-name="T1">інструк тажу </text:span></text:p>
      <text:p text:style-name="P1"><text:span text:style-name="T1">Прізвище, ім.’я, по </text:span></text:p>
      <text:p text:style-name="P1"><text:span text:style-name="T1">батькові, особи, яку </text:span></text:p>
      <text:p text:style-name="P1"><text:span text:style-name="T1">інструктують </text:span></text:p>
      <text:p text:style-name="P1"><text:span text:style-name="T1">Професія, посада </text:span></text:p>
      <text:p text:style-name="P1"><text:span text:style-name="T1">особи, яку </text:span></text:p>
      <text:p text:style-name="P1"><text:span text:style-name="T1">інструктують</text:span></text:p>
      <text:p text:style-name="P1"><text:span text:style-name="T1">, її вік </text:span></text:p>
      <text:p text:style-name="P1"><text:span text:style-name="T1">Назва виробничого </text:span></text:p>
      <text:p text:style-name="P1"><text:span text:style-name="T1">підрозділу (група, </text:span></text:p>
      <text:p text:style-name="P1"><text:span text:style-name="T1">клас, гурток), до </text:span></text:p>
      <text:p text:style-name="P1"><text:span text:style-name="T1">якого </text:span></text:p>
      <text:p text:style-name="P1"><text:span text:style-name="T1">приймається </text:span></text:p>
      <text:p text:style-name="P1"><text:span text:style-name="T1">особа, що </text:span></text:p>
      <text:p text:style-name="P1"><text:span text:style-name="T1">інструктується Прізвище, </text:span></text:p>
      <text:p text:style-name="P1"><text:span text:style-name="T1">ініціали, </text:span></text:p>
      <text:p text:style-name="P1"><text:span text:style-name="T1">посада </text:span></text:p>
      <text:p text:style-name="P1"><text:span text:style-name="T1">особи, яка </text:span></text:p>
      <text:p text:style-name="P1"><text:span text:style-name="T1">інструктує </text:span></text:p>
      <text:p text:style-name="P1"><text:span text:style-name="T1">Підписи </text:span></text:p>
      <text:p text:style-name="P1"><text:span text:style-name="T1">Особи, яку </text:span></text:p>
      <text:p text:style-name="P1"><text:span text:style-name="T1">інструктують </text:span></text:p>
      <text:p text:style-name="P1"><text:span text:style-name="T1">Особи, яка </text:span></text:p>
      <text:p text:style-name="P1"><text:span text:style-name="T1">інструктує </text:span></text:p>
      <text:p text:style-name="P1"><text:soft-page-break/><text:span text:style-name="T1">1 2 3 4 5 6 7 8 </text:span></text:p>
      <text:p text:style-name="P1"><text:span text:style-name="T1"><text:s/></text:span></text:p>
      <text:p text:style-name="P1"><text:span text:style-name="T1"><text:s/>Рекомендована форма </text:span></text:p>
      <text:p text:style-name="P1"><text:span text:style-name="T1"><text:s/></text:span></text:p>
      <text:p text:style-name="P1"><text:span text:style-name="T1">РЕЄСТРАЦІЯ </text:span></text:p>
      <text:p text:style-name="P1"><text:span text:style-name="T1">вступного інструктажу з охорони праці для учнів, студентів, курсантів, слухачів </text:span></text:p>
      <text:p text:style-name="P1"><text:span text:style-name="T1">під час трудового і професійного навчання в журналі обліку навчальних </text:span></text:p>
      <text:p text:style-name="P1"><text:span text:style-name="T1">(навчально-виробничих) занять </text:span></text:p>
      <text:p text:style-name="P1"><text:span text:style-name="T1"><text:s/></text:span></text:p>
      <text:p text:style-name="P1"><text:span text:style-name="T1">№, </text:span></text:p>
      <text:p text:style-name="P1"><text:span text:style-name="T1">з/п </text:span></text:p>
      <text:p text:style-name="P1"><text:span text:style-name="T1">Прізвище, ім’я по </text:span></text:p>
      <text:p text:style-name="P1"><text:span text:style-name="T1">батькові особи, яку </text:span></text:p>
      <text:p text:style-name="P1"><text:span text:style-name="T1">інструктують </text:span></text:p>
      <text:p text:style-name="P1"><text:span text:style-name="T1">Дата </text:span></text:p>
      <text:p text:style-name="P1"><text:span text:style-name="T1">проведення </text:span></text:p>
      <text:p text:style-name="P1"><text:span text:style-name="T1">інструктажу </text:span></text:p>
      <text:p text:style-name="P1"><text:span text:style-name="T1">Прізвище, ім. я по </text:span></text:p>
      <text:p text:style-name="P1"><text:span text:style-name="T1">батькові особи, яка </text:span></text:p>
      <text:p text:style-name="P1"><text:span text:style-name="T1">проводила інструктаж </text:span></text:p>
      <text:p text:style-name="P1"><text:span text:style-name="T1">Підписи </text:span></text:p>
      <text:p text:style-name="P1"><text:span text:style-name="T1">особи, яка </text:span></text:p>
      <text:p text:style-name="P1"><text:span text:style-name="T1">проводила </text:span></text:p>
      <text:p text:style-name="P1"><text:span text:style-name="T1">інструктаж </text:span></text:p>
      <text:p text:style-name="P1"><text:span text:style-name="T1">особи1</text:span></text:p>
      <text:p text:style-name="P1"><text:span text:style-name="T1">, яку </text:span></text:p>
      <text:p text:style-name="P1"><text:span text:style-name="T1">інструктують </text:span></text:p>
      <text:p text:style-name="P1"><text:span text:style-name="T1">1 2 3 4 5 6 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</text:span></text:p>
      <text:p text:style-name="P1"><text:span text:style-name="T1"><text:s/></text:span></text:p>
      <text:p text:style-name="P1"><text:span text:style-name="T1">1</text:span></text:p>
      <text:p text:style-name="P1"><text:span text:style-name="T1"><text:s/>Учні розписуються у журналі інструктажу, починаючи з 9 класу Додаток 4 </text:span></text:p>
      <text:p text:style-name="P1"><text:span text:style-name="T1">до пунктів 5.4, 5.7 </text:span></text:p>
      <text:p text:style-name="P1"><text:span text:style-name="T1">Положення про порядок </text:span></text:p>
      <text:p text:style-name="P1"><text:span text:style-name="T1">проведення навчання і </text:span></text:p>
      <text:p text:style-name="P1"><text:span text:style-name="T1">перевірки знань з питань </text:span></text:p>
      <text:p text:style-name="P1"><text:span text:style-name="T1">охорони праці в закладах, </text:span></text:p>
      <text:p text:style-name="P1"><text:span text:style-name="T1">установах, організаціях, </text:span></text:p>
      <text:p text:style-name="P1"><text:span text:style-name="T1">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Титульний аркуш журналу </text:span></text:p>
      <text:p text:style-name="P1"><text:span text:style-name="T1"><text:s/>(підприємство, організація, установа, навчальний заклад, їх підпорядкованість) </text:span></text:p>
      <text:p text:style-name="P1"><text:span text:style-name="T1">ЖУРНАЛ </text:span></text:p>
      <text:p text:style-name="P1"><text:span text:style-name="T1">реєстрації інструктажів з питань охорони праці на робочому місці </text:span></text:p>
      <text:p text:style-name="P1"><text:span text:style-name="T1"><text:s/></text:span></text:p>
      <text:p text:style-name="P1"><text:span text:style-name="T1"><text:s/>(цех, дільниця, бригада, служба, лабораторія, майстерня тощо) </text:span></text:p>
      <text:p text:style-name="P1"><text:span text:style-name="T1">формат А4 (210 х 297) </text:span></text:p>
      <text:p text:style-name="P1"><text:soft-page-break/><text:span text:style-name="T1">№ з/п </text:span></text:p>
      <text:p text:style-name="P1"><text:span text:style-name="T1">Дата проведення </text:span></text:p>
      <text:p text:style-name="P1"><text:span text:style-name="T1">інструк тажу </text:span></text:p>
      <text:p text:style-name="P1"><text:span text:style-name="T1">Прізвище, ініціали, </text:span></text:p>
      <text:p text:style-name="P1"><text:span text:style-name="T1">особи, яку інструктують </text:span></text:p>
      <text:p text:style-name="P1"><text:span text:style-name="T1">Професія, посада особи, </text:span></text:p>
      <text:p text:style-name="P1"><text:span text:style-name="T1">яку інструктують </text:span></text:p>
      <text:p text:style-name="P1"><text:span text:style-name="T1">Вид інструктажу </text:span></text:p>
      <text:p text:style-name="P1"><text:span text:style-name="T1">(первинний, повторний, </text:span></text:p>
      <text:p text:style-name="P1"><text:span text:style-name="T1">позаплановий, цільвий), </text:span></text:p>
      <text:p text:style-name="P1"><text:span text:style-name="T1">назва та номер </text:span></text:p>
      <text:p text:style-name="P1"><text:span text:style-name="T1">інструкції </text:span></text:p>
      <text:p text:style-name="P1"><text:span text:style-name="T1">Причина проведення </text:span></text:p>
      <text:p text:style-name="P1"><text:span text:style-name="T1">позаплано-вого або </text:span></text:p>
      <text:p text:style-name="P1"><text:span text:style-name="T1">цільвого інструктажу </text:span></text:p>
      <text:p text:style-name="P1"><text:span text:style-name="T1">Прізвище, ініціали, </text:span></text:p>
      <text:p text:style-name="P1"><text:span text:style-name="T1">особи, яка інструктує та </text:span></text:p>
      <text:p text:style-name="P1"><text:span text:style-name="T1">перевіряє знання </text:span></text:p>
      <text:p text:style-name="P1"><text:span text:style-name="T1">Підписи </text:span></text:p>
      <text:p text:style-name="P1"><text:span text:style-name="T1">Особи, яку </text:span></text:p>
      <text:p text:style-name="P1"><text:span text:style-name="T1">інструктують </text:span></text:p>
      <text:p text:style-name="P1"><text:span text:style-name="T1">Особи, </text:span></text:p>
      <text:p text:style-name="P1"><text:span text:style-name="T1">яка </text:span></text:p>
      <text:p text:style-name="P1"><text:span text:style-name="T1">інструктує </text:span></text:p>
      <text:p text:style-name="P1"><text:span text:style-name="T1">1 2 3 4 5 6 7 8 9 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Додаток 5 </text:span></text:p>
      <text:p text:style-name="P1"><text:span text:style-name="T1">до пунктів 5.12, 5.14, 5.15 </text:span></text:p>
      <text:p text:style-name="P1"><text:span text:style-name="T1">Положення про порядок </text:span></text:p>
      <text:p text:style-name="P1"><text:span text:style-name="T1">проведення навчання і </text:span></text:p>
      <text:p text:style-name="P1"><text:span text:style-name="T1">перевірки знань з питань </text:span></text:p>
      <text:p text:style-name="P1"><text:span text:style-name="T1">охорони праці в закладах, </text:span></text:p>
      <text:p text:style-name="P1"><text:span text:style-name="T1">установах, організаціях, </text:span></text:p>
      <text:p text:style-name="P1"><text:span text:style-name="T1">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Рекомендована форма </text:span></text:p>
      <text:p text:style-name="P1"><text:span text:style-name="T1">сторінки журналу обліку </text:span></text:p>
      <text:p text:style-name="P1"><text:span text:style-name="T1">навчальних занять </text:span></text:p>
      <text:p text:style-name="P1"><text:span text:style-name="T1"><text:s/></text:span></text:p>
      <text:p text:style-name="P1"><text:span text:style-name="T1">РЕЄСТРАЦІЯ </text:span></text:p>
      <text:p text:style-name="P1"><text:span text:style-name="T1">вступного інструктажу з безпеки життєдіяльності для вихованців, учнів, </text:span></text:p>
      <text:p text:style-name="P1"><text:span text:style-name="T1">студентів, курсантів, слухачів у журналі обліку навчальних занять </text:span></text:p>
      <text:p text:style-name="P1"><text:span text:style-name="T1">№ </text:span></text:p>
      <text:p text:style-name="P1"><text:span text:style-name="T1">з/п </text:span></text:p>
      <text:p text:style-name="P1"><text:span text:style-name="T1">Прізвище, ім’я по </text:span></text:p>
      <text:p text:style-name="P1"><text:span text:style-name="T1">батькові особи, яку </text:span></text:p>
      <text:p text:style-name="P1"><text:span text:style-name="T1">інструктують </text:span></text:p>
      <text:p text:style-name="P1"><text:span text:style-name="T1">Дата </text:span></text:p>
      <text:p text:style-name="P1"><text:soft-page-break/><text:span text:style-name="T1">проведення </text:span></text:p>
      <text:p text:style-name="P1"><text:span text:style-name="T1">інструктажу </text:span></text:p>
      <text:p text:style-name="P1"><text:span text:style-name="T1">Прізвище, ім. я по </text:span></text:p>
      <text:p text:style-name="P1"><text:span text:style-name="T1">батькові особи, яка </text:span></text:p>
      <text:p text:style-name="P1"><text:span text:style-name="T1">проводила </text:span></text:p>
      <text:p text:style-name="P1"><text:span text:style-name="T1">інструктаж </text:span></text:p>
      <text:p text:style-name="P1"><text:span text:style-name="T1">Підписи </text:span></text:p>
      <text:p text:style-name="P1"><text:span text:style-name="T1">особи, яка </text:span></text:p>
      <text:p text:style-name="P1"><text:span text:style-name="T1">проводила </text:span></text:p>
      <text:p text:style-name="P1"><text:span text:style-name="T1">інструктаж </text:span></text:p>
      <text:p text:style-name="P1"><text:span text:style-name="T1">особи2</text:span></text:p>
      <text:p text:style-name="P1"><text:span text:style-name="T1">, яку </text:span></text:p>
      <text:p text:style-name="P1"><text:span text:style-name="T1">інструктують </text:span></text:p>
      <text:p text:style-name="P1"><text:span text:style-name="T1">1 2 3 4 5 6 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</text:span></text:p>
      <text:p text:style-name="P1"><text:span text:style-name="T1"><text:s/></text:span></text:p>
      <text:p text:style-name="P1"><text:span text:style-name="T1">2</text:span></text:p>
      <text:p text:style-name="P1"><text:span text:style-name="T1"><text:s/>Учні розписуються у журналі інструктажу, починаючи з 9 класу Додаток 6 </text:span></text:p>
      <text:p text:style-name="P1"><text:span text:style-name="T1">до пунктів 5.13 Положення </text:span></text:p>
      <text:p text:style-name="P1"><text:span text:style-name="T1">про порядок проведення </text:span></text:p>
      <text:p text:style-name="P1"><text:span text:style-name="T1">навчання і перевірки знань </text:span></text:p>
      <text:p text:style-name="P1"><text:span text:style-name="T1">з питань охорони праці </text:span></text:p>
      <text:p text:style-name="P1"><text:span text:style-name="T1">в закладах, установах, </text:span></text:p>
      <text:p text:style-name="P1"><text:span text:style-name="T1">організаціях, підприємствах, </text:span></text:p>
      <text:p text:style-name="P1"><text:span text:style-name="T1">підпорядкованих Міністерству </text:span></text:p>
      <text:p text:style-name="P1"><text:span text:style-name="T1">освіти і науки України </text:span></text:p>
      <text:p text:style-name="P1"><text:span text:style-name="T1"><text:s/></text:span></text:p>
      <text:p text:style-name="P1"><text:span text:style-name="T1"><text:s/>(назва навчального закладу) </text:span></text:p>
      <text:p text:style-name="P1"><text:span text:style-name="T1"><text:s/></text:span></text:p>
      <text:p text:style-name="P1"><text:span text:style-name="T1">ЖУРНАЛ </text:span></text:p>
      <text:p text:style-name="P1"><text:span text:style-name="T1">реєстрації первинного, позапланового, цільового інструктажів з безпеки </text:span></text:p>
      <text:p text:style-name="P1"><text:span text:style-name="T1">життєдіяльності учнів, студентів, курсантів, слухачів </text:span></text:p>
      <text:p text:style-name="P1"><text:span text:style-name="T1"><text:s/></text:span></text:p>
      <text:p text:style-name="P1"><text:span text:style-name="T1"><text:s/>(кабінет, лабораторія, цех, майстерня, спортзал тощо) </text:span></text:p>
      <text:p text:style-name="P1"><text:span text:style-name="T1">Розпочато «__» ______ 20__ р. </text:span></text:p>
      <text:p text:style-name="P1"><text:span text:style-name="T1">Закінчено «__» ______ 20__ р. </text:span></text:p>
      <text:p text:style-name="P1"><text:span text:style-name="T1">№ </text:span></text:p>
      <text:p text:style-name="P1"><text:span text:style-name="T1">з/п Прізвище, </text:span></text:p>
      <text:p text:style-name="P1"><text:span text:style-name="T1">ім’я по </text:span></text:p>
      <text:p text:style-name="P1"><text:span text:style-name="T1">батькові </text:span></text:p>
      <text:p text:style-name="P1"><text:span text:style-name="T1">особи, яку </text:span></text:p>
      <text:p text:style-name="P1"><text:span text:style-name="T1">інструктують </text:span></text:p>
      <text:p text:style-name="P1"><text:span text:style-name="T1">Дата </text:span></text:p>
      <text:p text:style-name="P1"><text:span text:style-name="T1">проведення </text:span></text:p>
      <text:p text:style-name="P1"><text:span text:style-name="T1">інструктажу </text:span></text:p>
      <text:p text:style-name="P1"><text:span text:style-name="T1">Клас, група </text:span></text:p>
      <text:p text:style-name="P1"><text:span text:style-name="T1">Назва </text:span></text:p>
      <text:p text:style-name="P1"><text:span text:style-name="T1">інструктажу, </text:span></text:p>
      <text:p text:style-name="P1"><text:span text:style-name="T1">назва </text:span></text:p>
      <text:p text:style-name="P1"><text:soft-page-break/><text:span text:style-name="T1">інструкції </text:span></text:p>
      <text:p text:style-name="P1"><text:span text:style-name="T1">Прізвище, </text:span></text:p>
      <text:p text:style-name="P1"><text:span text:style-name="T1">ім’я по </text:span></text:p>
      <text:p text:style-name="P1"><text:span text:style-name="T1">батькові, </text:span></text:p>
      <text:p text:style-name="P1"><text:span text:style-name="T1">посада </text:span></text:p>
      <text:p text:style-name="P1"><text:span text:style-name="T1">особи, яка </text:span></text:p>
      <text:p text:style-name="P1"><text:span text:style-name="T1">проводила </text:span></text:p>
      <text:p text:style-name="P1"><text:span text:style-name="T1">інструктаж </text:span></text:p>
      <text:p text:style-name="P1"><text:span text:style-name="T1">Підпис </text:span></text:p>
      <text:p text:style-name="P1"><text:span text:style-name="T1">особи, яка </text:span></text:p>
      <text:p text:style-name="P1"><text:span text:style-name="T1">проводила </text:span></text:p>
      <text:p text:style-name="P1"><text:span text:style-name="T1">інструктаж </text:span></text:p>
      <text:p text:style-name="P1"><text:span text:style-name="T1">Підпис </text:span></text:p>
      <text:p text:style-name="P1"><text:span text:style-name="T1">особи3</text:span></text:p>
      <text:p text:style-name="P1"><text:span text:style-name="T1">, яку </text:span></text:p>
      <text:p text:style-name="P1"><text:span text:style-name="T1">інструктують </text:span></text:p>
      <text:p text:style-name="P1"><text:span text:style-name="T1">1 2 3 4 5 6 7 8 </text:span></text:p>
      <text:p text:style-name="P1"><text:span text:style-name="T1"><text:s/></text:span></text:p>
      <text:p text:style-name="P1"><text:span text:style-name="T1"><text:s/></text:span></text:p>
      <text:p text:style-name="P1"><text:span text:style-name="T1">Директор департаменту </text:span></text:p>
      <text:p text:style-name="P1"><text:span text:style-name="T1">професійно-технічної освіти </text:span></text:p>
      <text:p text:style-name="P1"><text:span text:style-name="T1">Міністерства освіти і науки України Т.М.Десятов </text:span></text:p>
      <text:p text:style-name="P1"><text:span text:style-name="T1"><text:s/></text:span></text:p>
      <text:p text:style-name="P1"><text:span text:style-name="T1">3</text:span></text:p>
      <text:p text:style-name="P1"><text:span text:style-name="T1"><text:s/>Учні розписуються у журналі інструктажу, починаючи з 9 класу Джерело отримання інформації: Сайт Верховної Ради України © 1996-2007, сторінка </text:span></text:p>
      <text:p text:style-name="P1"><text:span text:style-name="T1">«Законодавство України», Офіційний вісник України від 26.07.2006 – 2006р. № 28, стор. 277, стаття </text:span></text:p>
      <text:p text:style-name="P1"><text:span text:style-name="T1">2046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556cm" fo:margin-bottom="2cm" fo:margin-left="0.979cm" fo:margin-right="0.601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5S</meta:editing-duration>
    <meta:editing-cycles>3</meta:editing-cycles>
    <meta:generator>LibreOffice/4.0.3.3$Windows_x86 LibreOffice_project/0eaa50a932c8f2199a615e1eb30f7ac74279539</meta:generator>
    <dc:date>2013-10-25T18:18:29.80</dc:date>
    <meta:document-statistic meta:table-count="0" meta:image-count="0" meta:object-count="0" meta:page-count="14" meta:paragraph-count="732" meta:word-count="4820" meta:character-count="37823" meta:non-whitespace-character-count="32941"/>
    <meta:user-defined meta:name="Info 1"/>
    <meta:user-defined meta:name="Info 2"/>
    <meta:user-defined meta:name="Info 3"/>
    <meta:user-defined meta:name="Info 4"/>
  </office:meta>
</office:document-meta>
</file>