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Preformatted_20_Text">
      <style:text-properties fo:font-variant="normal" fo:text-transform="none" fo:color="#000000" fo:letter-spacing="normal"/>
    </style:style>
    <style:style style:name="P2" style:family="paragraph" style:parent-style-name="Preformatted_20_Text">
      <style:text-properties fo:font-variant="normal" fo:text-transform="none" fo:color="#000000" fo:letter-spacing="normal" fo:font-style="normal" fo:font-weight="normal"/>
    </style:style>
    <style:style style:name="P3" style:family="paragraph" style:parent-style-name="Preformatted_20_Text">
      <style:paragraph-properties fo:margin-left="0cm" fo:margin-right="0cm" fo:text-indent="0cm" style:auto-text-indent="false"/>
      <style:text-properties fo:font-variant="normal" fo:text-transform="none" fo:color="#000000" fo:letter-spacing="normal" fo:font-style="normal" fo:font-weight="normal"/>
    </style:style>
    <style:style style:name="P4" style:family="paragraph" style:parent-style-name="Preformatted_20_Text">
      <style:paragraph-properties fo:margin-top="0cm" fo:margin-bottom="0.499cm" style:contextual-spacing="false"/>
      <style:text-properties fo:font-variant="normal" fo:text-transform="none" fo:color="#000000" fo:letter-spacing="normal" fo:font-style="normal" fo:font-weight="normal"/>
    </style:style>
    <style:style style:name="T1" style:family="text">
      <style:text-properties fo:font-style="normal" fo:font-weight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text:s text:c="21"/>КАБІНЕТ МІНІСТРІВ УКРАЇНИ</text:p>
      <text:p text:style-name="Preformatted_20_Text"/>
      <text:p text:style-name="P1"><text:s text:c="24"/><text:span text:style-name="T1">П О С Т А Н О В А</text:span></text:p>
      <text:p text:style-name="P1"><text:s text:c="19"/><text:span text:style-name="T1">від 22 березня 2001 р. N 270</text:span></text:p>
      <text:p text:style-name="P1"><text:s text:c="31"/><text:span text:style-name="T1">Київ</text:span></text:p>
      <text:p text:style-name="Preformatted_20_Text"/>
      <text:p text:style-name="P1"><text:s text:c="9"/><text:span text:style-name="T1">Про затвердження Порядку розслідування та обліку</text:span></text:p>
      <text:p text:style-name="P1"><text:s text:c="12"/><text:span text:style-name="T1">нещасних випадків невиробничого характеру</text:span></text:p>
      <text:p text:style-name="Preformatted_20_Text"/>
      <text:p text:style-name="P1"><text:s text:c="9"/><text:span text:style-name="T1">{ Із змінами, внесеними згідно з Постановами КМ</text:span></text:p>
      <text:p text:style-name="P1"><text:s text:c="11"/><text:span text:style-name="T1">N 1356 ( 1356-2007-п ) від 21.11.2007</text:span></text:p>
      <text:p text:style-name="P1"><text:s text:c="11"/><text:span text:style-name="T1">N <text:s/>885 ( <text:s/>885-2009-п ) від 19.08.2009</text:span></text:p>
      <text:p text:style-name="P1"><text:s text:c="11"/><text:span text:style-name="T1">N 1400 ( 1400-2011-п ) від 26.12.2011</text:span></text:p>
      <text:p text:style-name="P1"><text:s text:c="11"/><text:span text:style-name="T1">N <text:s/>868 ( 868-2012-п ) від 19.09.2012 }</text:span></text:p>
      <text:p text:style-name="Preformatted_20_Text"/>
      <text:p text:style-name="Preformatted_20_Text"/>
      <text:p text:style-name="Preformatted_20_Text"/>
      <text:p text:style-name="P1"><text:s text:c="5"/><text:span text:style-name="T1">З метою <text:s/>реалізації <text:s/>державної <text:s/>політики <text:s/>в <text:s/>сфері <text:s/>безпечної</text:span></text:p>
      <text:p text:style-name="P2">життєдіяльності <text:s/>населення <text:s/>та <text:s/>поліпшення <text:s/>організації <text:s/>роботи <text:s/>з</text:p>
      <text:p text:style-name="P2">профілактики травматизму невиробничого характеру Кабінет Міністрів</text:p>
      <text:p text:style-name="P2">України <text:s/>постановляє:</text:p>
      <text:p text:style-name="Preformatted_20_Text"/>
      <text:p text:style-name="P1"><text:s text:c="5"/><text:span text:style-name="T1">1. Затвердити <text:s text:c="2"/>Порядок <text:s text:c="2"/>розслідування <text:s/>та <text:s/>обліку <text:s/>нещасних</text:span></text:p>
      <text:p text:style-name="P2">випадків невиробничого характеру, що додається.</text:p>
      <text:p text:style-name="Preformatted_20_Text"/>
      <text:p text:style-name="P1"><text:s text:c="5"/><text:span text:style-name="T1">2. Визнати такою, <text:s/>що втратила чинність, <text:s/>постанову <text:s/>Кабінету</text:span></text:p>
      <text:p text:style-name="P2">Міністрів України <text:s/>від <text:s/>5 <text:s/>травня 1997 р. <text:s/>N 421 ( 421-97-п ) "Про</text:p>
      <text:p text:style-name="P2">затвердження <text:s/>Положення <text:s/>про <text:s/>розслідування <text:s/>та <text:s text:c="2"/>облік <text:s text:c="2"/>нещасних</text:p>
      <text:p text:style-name="P2">випадків невиробничого <text:s text:c="2"/>характеру" <text:s text:c="2"/>(Офіційний <text:s/>вісник <text:s/>України,</text:p>
      <text:p text:style-name="P2">1997 р., число 19, с. 69).</text:p>
      <text:p text:style-name="Preformatted_20_Text"/>
      <text:p text:style-name="Preformatted_20_Text"/>
      <text:p text:style-name="P1"><text:s text:c="5"/><text:span text:style-name="T1">Прем'єр-міністр України <text:s text:c="29"/>В.ЮЩЕНКО</text:span></text:p>
      <text:p text:style-name="Preformatted_20_Text"/>
      <text:p text:style-name="P1"><text:s text:c="5"/><text:span text:style-name="T1">Інд. 33</text:span></text:p>
      <text:p text:style-name="Preformatted_20_Text"/>
      <text:p text:style-name="Preformatted_20_Text"/>
      <text:p text:style-name="P1"><text:s text:c="42"/><text:span text:style-name="T1">ЗАТВЕРДЖЕНО</text:span></text:p>
      <text:p text:style-name="P1"><text:s text:c="29"/><text:span text:style-name="T1">постановою Кабінету Міністрів України</text:span></text:p>
      <text:p text:style-name="P1"><text:s text:c="34"/><text:span text:style-name="T1">від 22 березня 2001 р. N 270</text:span></text:p>
      <text:p text:style-name="Preformatted_20_Text"/>
      <text:p text:style-name="P1"><text:s text:c="29"/><text:span text:style-name="T1">ПОРЯДОК</text:span></text:p>
      <text:p text:style-name="P1"><text:s text:c="17"/><text:span text:style-name="T1">розслідування та обліку нещасних</text:span></text:p>
      <text:p text:style-name="P1"><text:s text:c="17"/><text:span text:style-name="T1">випадків невиробничого характеру</text:span></text:p>
      <text:p text:style-name="Preformatted_20_Text"/>
      <text:p text:style-name="Preformatted_20_Text"/>
      <text:p text:style-name="P1"><text:s text:c="25"/><text:span text:style-name="T1">Загальні питання</text:span></text:p>
      <text:p text:style-name="Preformatted_20_Text"/>
      <text:p text:style-name="P1"><text:s text:c="5"/><text:span text:style-name="T1">1. Цей <text:s/>Порядок <text:s/>визначає <text:s/>механізм <text:s/>розслідування та ведення</text:span></text:p>
      <text:p text:style-name="P2">обліку нещасних випадків невиробничого характеру, <text:s/>які <text:s/>сталися <text:s/>з</text:p>
      <text:p text:style-name="P2">громадянами <text:s/>України, <text:s/>іноземцями <text:s/>та <text:s/>особами без громадянства на</text:p>
      <text:p text:style-name="P2">території України.</text:p>
      <text:p text:style-name="Preformatted_20_Text"/>
      <text:p text:style-name="P1"><text:s text:c="5"/><text:span text:style-name="T1">2. <text:s/>Під <text:s/>нещасними <text:s/>випадками <text:s/>невиробничого <text:s/>характеру <text:s/>слід</text:span></text:p>
      <text:p text:style-name="P2">розуміти <text:s/>не <text:s/>пов'язані з виконанням трудових обов'язків травми, у</text:p>
      <text:p text:style-name="P2">тому <text:s/>числі отримані внаслідок заподіяних тілесних ушкоджень іншою</text:p>
      <text:p text:style-name="P2">особою, <text:s/>отруєння, <text:s/>самогубства, <text:s/>опіки, <text:s/>обмороження, <text:s/>утоплення,</text:p>
      <text:p text:style-name="P2">ураження <text:s text:c="2"/>електричним <text:s text:c="2"/>струмом, <text:s text:c="2"/>блискавкою, <text:s/>травми, <text:s/>отримані</text:p>
      <text:p text:style-name="P2">внаслідок <text:s/>стихійного <text:s/>лиха, <text:s/>контакту <text:s/>з <text:s/>тваринами <text:s/>тощо (далі -</text:p>
      <text:p text:style-name="P2">нещасні <text:s/>випадки), <text:s/>які призвели до ушкодження здоров'я або смерті</text:p>
      <text:p text:style-name="P2">потерпілих.</text:p>
      <text:p text:style-name="P2">{ <text:s/>Пункт <text:s/>2 <text:s/>із <text:s/>змінами, <text:s/>внесеними <text:s/>згідно з Постановою КМ N 885</text:p>
      <text:p text:style-name="P2">( 885-2009-п ) від 19.08.2009 }</text:p>
      <text:p text:style-name="Preformatted_20_Text"/>
      <text:p text:style-name="P1"><text:s text:c="5"/><text:span text:style-name="T1">3. Розслідуванню згідно з <text:s/>цим <text:s/>Порядком <text:s/>підлягають <text:s/>нещасні</text:span></text:p>
      <text:p text:style-name="P2">випадки, що сталися під час:</text:p>
      <text:p text:style-name="Preformatted_20_Text"/>
      <text:p text:style-name="P1"><text:soft-page-break/><text:s text:c="5"/><text:span text:style-name="T1">1) прямування <text:s/>на роботу чи з роботи пішки, <text:s/>на громадському,</text:span></text:p>
      <text:p text:style-name="P2">власному <text:s/>або <text:s/>іншому <text:s/>транспортному <text:s/>засобі, <text:s text:c="2"/>що <text:s text:c="2"/>не <text:s text:c="2"/>належить</text:p>
      <text:p text:style-name="P2">підприємству, <text:s/>установі <text:s/>або організації (далі - організації) і не</text:p>
      <text:p text:style-name="P2">використовувався в інтересах цієї організації;</text:p>
      <text:p text:style-name="Preformatted_20_Text"/>
      <text:p text:style-name="P1"><text:s text:c="5"/><text:span text:style-name="T1">2) переміщення повітряним, <text:s/>залізничним, морським, внутрішнім</text:span></text:p>
      <text:p text:style-name="P2">водним, <text:s text:c="3"/>автомобільним <text:s text:c="3"/>транспортом, <text:s text:c="3"/>в <text:s text:c="2"/>електротранспорті,</text:p>
      <text:p text:style-name="P2">метрополітені, <text:s/>на канатній дорозі, <text:s/>фунікулері та на інших <text:s/>видах</text:p>
      <text:p text:style-name="P2">транспортних засобів;</text:p>
      <text:p text:style-name="Preformatted_20_Text"/>
      <text:p text:style-name="P1"><text:s text:c="5"/><text:span text:style-name="T1">3) виконання громадських обов'язків (рятування людей, <text:s/>захист</text:span></text:p>
      <text:p text:style-name="P2">власності, <text:s/>правопорядку тощо, <text:s/>якщо це не <text:s/>входить <text:s/>до <text:s/>службових</text:p>
      <text:p text:style-name="P2">обов'язків);</text:p>
      <text:p text:style-name="Preformatted_20_Text"/>
      <text:p text:style-name="P1"><text:s text:c="5"/><text:span text:style-name="T1">4) виконання донорських функцій;</text:span></text:p>
      <text:p text:style-name="Preformatted_20_Text"/>
      <text:p text:style-name="P1"><text:s text:c="5"/><text:span text:style-name="T1">5) участі <text:s/>в <text:s/>громадських <text:s/>акціях <text:s/>(мітингах, <text:s/>демонстраціях,</text:span></text:p>
      <text:p text:style-name="P2">агітаційно-пропагандистській діяльності тощо);</text:p>
      <text:p text:style-name="Preformatted_20_Text"/>
      <text:p text:style-name="P1"><text:s text:c="5"/><text:span text:style-name="T1">6) участі у культурно-масових заходах, спортивних змаганнях;</text:span></text:p>
      <text:p text:style-name="Preformatted_20_Text"/>
      <text:p text:style-name="P1"><text:s text:c="5"/><text:span text:style-name="T1">7) проведення культурних, <text:s/>спортивних та оздоровчих <text:s/>заходів,</text:span></text:p>
      <text:p text:style-name="P2">не пов'язаних з навчально-виховним процесом у навчальних закладах;</text:p>
      <text:p text:style-name="Preformatted_20_Text"/>
      <text:p text:style-name="P1"><text:s text:c="5"/><text:span text:style-name="T1">8) використання газу у побуті;</text:span></text:p>
      <text:p text:style-name="Preformatted_20_Text"/>
      <text:p text:style-name="P1"><text:s text:c="5"/><text:span text:style-name="T1">9) вчинення протиправних дій проти особи, її майна;</text:span></text:p>
      <text:p text:style-name="Preformatted_20_Text"/>
      <text:p text:style-name="P1"><text:s text:c="5"/><text:span text:style-name="T1">10) користування <text:s/>або <text:s/>контакту <text:s/>із <text:s/>зброєю, <text:s/>боєприпасами та</text:span></text:p>
      <text:p text:style-name="P2">вибуховими матеріалами;</text:p>
      <text:p text:style-name="Preformatted_20_Text"/>
      <text:p text:style-name="P1"><text:s text:c="5"/><text:span text:style-name="T1">11) виконання робіт у домашньому <text:s/>господарстві, <text:s/>використання</text:span></text:p>
      <text:p text:style-name="P2">побутової техніки;</text:p>
      <text:p text:style-name="Preformatted_20_Text"/>
      <text:p text:style-name="P1"><text:s text:c="5"/><text:span text:style-name="T1">12) стихійного лиха;</text:span></text:p>
      <text:p text:style-name="Preformatted_20_Text"/>
      <text:p text:style-name="P1"><text:s text:c="5"/><text:span text:style-name="T1">13) перебування в громадських місцях, на об'єктах торгівлі та</text:span></text:p>
      <text:p text:style-name="P2">побутового <text:s text:c="2"/>обслуговування, <text:s/>у <text:s/>закладах <text:s/>лікувально-оздоровчого,</text:p>
      <text:p text:style-name="P2">культурно-освітнього <text:s/>та <text:s/>спортивно-розважального <text:s/>призначення, <text:s/>в</text:p>
      <text:p text:style-name="P2">інших <text:s/>організаціях, <text:s/>а <text:s/>також у рекреаційних зонах. { Підпункт 13</text:p>
      <text:p text:style-name="P2">пункту <text:s/>3 <text:s/>із <text:s/>змінами, <text:s/>внесеними <text:s/>згідно <text:s/>з <text:s/>Постановою КМ N 885</text:p>
      <text:p text:style-name="P2">( 885-2009-п ) від 19.08.2009 }</text:p>
      <text:p text:style-name="Preformatted_20_Text"/>
      <text:p text:style-name="P1"><text:s text:c="5"/><text:span text:style-name="T1">14) <text:s/>контакту <text:s/>з <text:s/>тваринами (у тому числі птахами, плазунами,</text:span></text:p>
      <text:p text:style-name="P2">комахами <text:s/>тощо) <text:s/>та <text:s/>рослинами (у тому числі грибами, <text:s/>водоростями</text:p>
      <text:p text:style-name="P2">тощо), <text:s/>що <text:s/>призвело до ушкодження здоров'я або смерті потерпілих;</text:p>
      <text:p text:style-name="P2">{ <text:s/>Пункт <text:s/>3 <text:s/>доповнено <text:s/>підпунктом 14 згідно з Постановою КМ N 885</text:p>
      <text:p text:style-name="P2">( 885-2009-п ) від 19.08.2009 }</text:p>
      <text:p text:style-name="Preformatted_20_Text"/>
      <text:p text:style-name="P1"><text:s text:c="5"/><text:span text:style-name="T1">15) споживання (використання) нехарчової продукції. { Пункт 3</text:span></text:p>
      <text:p text:style-name="P2">доповнено <text:s text:c="2"/>підпунктом <text:s text:c="2"/>14 <text:s text:c="2"/>згідно <text:s text:c="2"/>з <text:s text:c="2"/>Постановою <text:s/>КМ <text:s/>N <text:s/>1400</text:p>
      <text:p text:style-name="P2">( 1400-2011-п ) від 26.12.2011 }</text:p>
      <text:p text:style-name="Preformatted_20_Text"/>
      <text:p text:style-name="P1"><text:s text:c="5"/><text:span text:style-name="T1">4. Факт <text:s/>ушкодження <text:s/>здоров'я <text:s/>внаслідок <text:s/>нещасного <text:s text:c="2"/>випадку</text:span></text:p>
      <text:p text:style-name="P2">встановлює і засвідчує лікувально-профілактичний заклад.</text:p>
      <text:p text:style-name="Preformatted_20_Text"/>
      <text:p text:style-name="P1"><text:s text:c="5"/><text:span text:style-name="T1">Документом, який <text:s/>підтверджує <text:s/>ушкодження <text:s/>здоров'я особи, <text:s/>є</text:span></text:p>
      <text:p text:style-name="P2">листок <text:s/>непрацездатності <text:s/>чи <text:s/>довідка <text:s text:c="2"/>лікувально-профілактичного</text:p>
      <text:p text:style-name="P2">закладу.</text:p>
      <text:p text:style-name="Preformatted_20_Text"/>
      <text:p text:style-name="P1"><text:s text:c="5"/><text:span text:style-name="T1">5. <text:s/>Нещасні <text:s/>випадки розслідуються незалежно від того, чи був</text:span></text:p>
      <text:p text:style-name="P2">потерпілий <text:s text:c="2"/>у <text:s text:c="2"/>стані <text:s text:c="2"/>психічного <text:s text:c="2"/>розладу, <text:s text:c="2"/>алкогольного <text:s/>або</text:p>
      <text:p text:style-name="P2">наркотичного сп'яніння.</text:p>
      <text:p text:style-name="P2">{ <text:s/>Пункт <text:s/>5 <text:s/>із <text:s/>змінами, <text:s/>внесеними <text:s/>згідно з Постановою КМ N 885</text:p>
      <text:p text:style-name="P2">( 885-2009-п ) від 19.08.2009 }</text:p>
      <text:p text:style-name="Preformatted_20_Text"/>
      <text:p text:style-name="P1"><text:s text:c="17"/><text:span text:style-name="T1">Повідомлення про нещасні випадки</text:span></text:p>
      <text:p text:style-name="Preformatted_20_Text"><text:soft-page-break/></text:p>
      <text:p text:style-name="P1"><text:s text:c="5"/><text:span text:style-name="T1">6. Лікувально-профілактичні заклади, <text:s/>до яких звернулися <text:s/>або</text:span></text:p>
      <text:p text:style-name="P2">були <text:s/>доставлені <text:s/>потерпілі внаслідок нещасних випадків, <text:s/>протягом</text:p>
      <text:p text:style-name="P2">доби <text:s/>надсилають <text:s/>письмове <text:s/>повідомлення <text:s/>за <text:s/>встановленою <text:s/>формою</text:p>
      <text:p text:style-name="P2">(додаток 1):</text:p>
      <text:p text:style-name="Preformatted_20_Text"/>
      <text:p text:style-name="P1"><text:s text:c="5"/><text:span text:style-name="T1">про <text:s/>кожний <text:s/>нещасний випадок - до районної держадміністрації</text:span></text:p>
      <text:p text:style-name="P2">(виконавчого <text:s/>органу <text:s/>міської, <text:s/>районної <text:s/>у <text:s/>місті <text:s/>ради); { Абзац</text:p>
      <text:p text:style-name="P2">другий <text:s/>пункту <text:s/>6 в редакції Постанови КМ N 885 ( 885-2009-п ) від</text:p>
      <text:p text:style-name="P2">19.08.2009 }</text:p>
      <text:p text:style-name="Preformatted_20_Text"/>
      <text:p text:style-name="P1"><text:s text:c="5"/><text:span text:style-name="T1">про <text:s/>кожний <text:s/>нещасний випадок, що стався внаслідок споживання</text:span></text:p>
      <text:p text:style-name="P2">(користування) <text:s text:c="2"/>нехарчової <text:s text:c="2"/>продукції <text:s/>- <text:s/>до <text:s/>органу <text:s/>державного</text:p>
      <text:p text:style-name="P2">ринкового <text:s/>нагляду у відповідній сфері відповідальності; { Пункт 6</text:p>
      <text:p text:style-name="P2">доповнено <text:s text:c="2"/>новим <text:s text:c="2"/>абзацом <text:s text:c="2"/>згідно <text:s text:c="2"/>з <text:s text:c="2"/>Постановою <text:s/>КМ <text:s/>N <text:s/>1400</text:p>
      <text:p text:style-name="P2">( 1400-2011-п ) від 26.12.2011 }</text:p>
      <text:p text:style-name="Preformatted_20_Text"/>
      <text:p text:style-name="P1"><text:s text:c="5"/><text:span text:style-name="T1">про нещасний випадок із смертельним наслідком, <text:s/>пов'язаний із</text:span></text:p>
      <text:p text:style-name="P2">заподіянням <text:s/>тілесних <text:s/>ушкоджень <text:s/>іншою <text:s/>особою, <text:s/>а також нещасний</text:p>
      <text:p text:style-name="P2">випадок, <text:s/>що стався внаслідок контакту із зброєю, <text:s/>боєприпасами та</text:p>
      <text:p text:style-name="P2">вибуховими <text:s/>матеріалами або під час дорожньо-транспортної пригоди,</text:p>
      <text:p text:style-name="P2">- <text:s/>прокурору та органу досудового розслідування. { Абзац четвертий</text:p>
      <text:p text:style-name="P2">пункту <text:s/>6 <text:s/>із <text:s/>змінами, <text:s/>внесеними <text:s/>згідно <text:s/>з <text:s/>Постановою КМ N 868</text:p>
      <text:p text:style-name="P2">( 868-2012-п ) від 19.09.2012 }</text:p>
      <text:p text:style-name="Preformatted_20_Text"/>
      <text:p text:style-name="Preformatted_20_Text"/>
      <text:p text:style-name="P1"><text:s text:c="5"/><text:span text:style-name="T1">{ <text:s/>Абзац <text:s/>п'ятий <text:s/>пункту 6 виключено на підставі Постанови КМ</text:span></text:p>
      <text:p text:style-name="P2">N 868 ( 868-2012-п ) від 19.09.2012 }</text:p>
      <text:p text:style-name="Preformatted_20_Text"/>
      <text:p text:style-name="Preformatted_20_Text"/>
      <text:p text:style-name="P1"><text:s text:c="5"/><text:span text:style-name="T1">Лікувально-профілактичні заклади, до яких звернулися або були</text:span></text:p>
      <text:p text:style-name="P2">доставлені <text:s/>потерпілі, <text:s/>ведуть <text:s/>реєстрацію <text:s/>нещасних <text:s/>випадків <text:s text:c="2"/>в</text:p>
      <text:p text:style-name="P2">окремому журналі за встановленою формою (додаток 2).</text:p>
      <text:p text:style-name="Preformatted_20_Text"/>
      <text:p text:style-name="P1"><text:s text:c="17"/><text:span text:style-name="T1">Розслідування нещасних випадків</text:span></text:p>
      <text:p text:style-name="Preformatted_20_Text"/>
      <text:p text:style-name="P1"><text:s text:c="5"/><text:span text:style-name="T1">7. Розслідування <text:s text:c="2"/>нещасних <text:s text:c="2"/>випадків <text:s/>проводиться <text:s/>з <text:s/>метою</text:span></text:p>
      <text:p text:style-name="P2">визначення <text:s/>їх <text:s/>обставин <text:s/>та <text:s/>причин. <text:s/>На <text:s text:c="2"/>підставі <text:s text:c="2"/>результатів</text:p>
      <text:p text:style-name="P2">розслідування розробляються <text:s text:c="2"/>заходи <text:s text:c="2"/>щодо <text:s/>запобігання <text:s/>подібним</text:p>
      <text:p text:style-name="P2">випадкам, <text:s/>а <text:s/>також <text:s/>щодо <text:s/>вирішення <text:s/>питань <text:s/>соціального <text:s/>захисту</text:p>
      <text:p text:style-name="P2">потерпілих.</text:p>
      <text:p text:style-name="Preformatted_20_Text"/>
      <text:p text:style-name="P1"><text:s text:c="5"/><text:span text:style-name="T1">Технічне <text:s text:c="3"/>розслідування <text:s text:c="3"/>- <text:s text:c="2"/>встановлення <text:s text:c="2"/>технічних <text:s text:c="2"/>і</text:span></text:p>
      <text:p text:style-name="P2">організаційних <text:s/>причин <text:s/>виникнення <text:s/>аварії <text:s/>та розроблення заходів</text:p>
      <text:p text:style-name="P2">щодо запобігання таким аваріям. { Пункт 7 доповнено абзацом згідно</text:p>
      <text:p text:style-name="P2">з Постановою КМ N 1356 ( 1356-2007-п ) від 21.11.2007 }</text:p>
      <text:p text:style-name="Preformatted_20_Text"/>
      <text:p text:style-name="P1"><text:s text:c="5"/><text:span text:style-name="T1">У <text:s text:c="3"/>процесі <text:s text:c="2"/>розслідування <text:s text:c="2"/>беруться <text:s text:c="2"/>до <text:s text:c="2"/>уваги <text:s text:c="2"/>листок</text:span></text:p>
      <text:p text:style-name="P2">непрацездатності <text:s/>чи довідка лікувально-профілактичного закладу, а</text:p>
      <text:p text:style-name="P2">також <text:s/>пояснення <text:s/>потерпілого <text:s/>та <text:s/>свідчення <text:s/>очевидців, <text:s/>а у разі</text:p>
      <text:p text:style-name="P2">потреби <text:s/>- керівника органу (організації), на території чи об'єкті</text:p>
      <text:p text:style-name="P2">якого стався нещасний випадок. { Абзац третій пункту 7 із змінами,</text:p>
      <text:p text:style-name="P2">внесеними <text:s/>згідно <text:s/>з <text:s/>Постановою <text:s/>КМ <text:s/>N <text:s/>885 <text:s/>( <text:s/>885-2009-п <text:s/>) від</text:p>
      <text:p text:style-name="P2">19.08.2009 }</text:p>
      <text:p text:style-name="Preformatted_20_Text"/>
      <text:p text:style-name="P1"><text:s text:c="5"/><text:span text:style-name="T1">8. <text:s/>Розслідування нещасних випадків із смертельним наслідком,</text:span></text:p>
      <text:p text:style-name="P2">групових <text:s text:c="2"/>нещасних <text:s/>випадків <text:s/>у <text:s/>разі <text:s/>смерті <text:s/>хоча <text:s/>б <text:s/>одного <text:s/>з</text:p>
      <text:p text:style-name="P2">потерпілих, <text:s/>нещасних випадків, пов'язаних із заподіянням тілесних</text:p>
      <text:p text:style-name="P2">ушкоджень <text:s/>іншою <text:s/>особою, <text:s/>а <text:s/>також нещасних випадків, які сталися</text:p>
      <text:p text:style-name="P2">внаслідок <text:s text:c="2"/>контакту <text:s text:c="2"/>із <text:s text:c="2"/>зброєю, <text:s text:c="2"/>боєприпасами <text:s/>та <text:s/>вибуховими</text:p>
      <text:p text:style-name="P2">матеріалами <text:s text:c="2"/>або <text:s text:c="2"/>дорожньо-транспортної <text:s text:c="2"/>пригоди, <text:s text:c="2"/>проводиться</text:p>
      <text:p text:style-name="P2">органом досудового розслідування.</text:p>
      <text:p text:style-name="P2">{ <text:s/>Пункт <text:s/>8 <text:s/>із <text:s/>змінами, <text:s/>внесеними згідно з Постановами КМ N 885</text:p>
      <text:p text:style-name="P2">( <text:s text:c="2"/>885-2009-п <text:s/>) <text:s/>від <text:s/>19.08.2009, <text:s/>N <text:s/>868 <text:s/>( <text:s/>868-2012-п <text:s/>) <text:s/>від</text:p>
      <text:p text:style-name="P2">19.09.2012 }</text:p>
      <text:p text:style-name="Preformatted_20_Text"/>
      <text:p text:style-name="P1"><text:s text:c="5"/><text:span text:style-name="T1">9. Районна <text:s/>держадміністрація <text:s/>(виконавчий <text:s text:c="2"/>орган <text:s text:c="2"/>міської,</text:span></text:p>
      <text:p text:style-name="P2"><text:soft-page-break/>районної <text:s/>у <text:s/>місті <text:s/>ради) <text:s/>протягом <text:s/>доби <text:s/>з <text:s/>часу надходження від</text:p>
      <text:p text:style-name="P2">лікувально-профілактичного <text:s/>закладу <text:s/>повідомлення <text:s text:c="2"/>про <text:s text:c="2"/>нещасний</text:p>
      <text:p text:style-name="P2">випадок <text:s/>(за <text:s/>винятком нещасних випадків із смертельним наслідком)</text:p>
      <text:p text:style-name="P2">приймає рішення щодо утворення комісії з <text:s/>розслідування <text:s/>нещасного</text:p>
      <text:p text:style-name="P2">випадку у складі не менш як трьох осіб. { Абзац перший пункту 9 із</text:p>
      <text:p text:style-name="P2">змінами, внесеними згідно з Постановою КМ N 885 ( 885-2009-п ) від</text:p>
      <text:p text:style-name="P2">19.08.2009 }</text:p>
      <text:p text:style-name="Preformatted_20_Text"/>
      <text:p text:style-name="P1"><text:s text:c="5"/><text:span text:style-name="T1">До <text:s/>роботи <text:s/>комісії <text:s/>з розслідування нещасного випадку можуть</text:span></text:p>
      <text:p text:style-name="P2">залучатися <text:s/>представники <text:s/>районної <text:s/>держадміністрації (виконавчого</text:p>
      <text:p text:style-name="P2">органу <text:s text:c="2"/>міської, <text:s text:c="2"/>районної <text:s/>у <text:s/>місті <text:s/>ради), <text:s/>Фонду <text:s/>соціального</text:p>
      <text:p text:style-name="P2">страхування <text:s/>з <text:s/>тимчасової <text:s/>втрати працездатності, організації, де</text:p>
      <text:p text:style-name="P2">працюють <text:s/>або <text:s/>навчаються <text:s/>потерпілі, організації, на території чи</text:p>
      <text:p text:style-name="P2">об'єкті якої стався нещасний випадок, а також представники органів</text:p>
      <text:p text:style-name="P2">охорони <text:s text:c="2"/>здоров'я, <text:s/>освіти, <text:s/>захисту <text:s/>прав <text:s/>споживачів, <text:s/>експерти</text:p>
      <text:p text:style-name="P2">страхової <text:s/>компанії <text:s/>(якщо <text:s/>потерпілий був застрахований). { Абзац</text:p>
      <text:p text:style-name="P2">другий пункту 9 із змінами, внесеними згідно з Постановою КМ N 885</text:p>
      <text:p text:style-name="P2">( 885-2009-п ) від 19.08.2009 }</text:p>
      <text:p text:style-name="Preformatted_20_Text"/>
      <text:p text:style-name="P1"><text:s text:c="5"/><text:span text:style-name="T1">До розслідування <text:s/>нещасних <text:s/>випадків, <text:s/>які <text:s/>сталися <text:s/>під <text:s/>час</text:span></text:p>
      <text:p text:style-name="P2">прямування <text:s text:c="2"/>на <text:s/>роботу <text:s/>чи <text:s/>з <text:s/>роботи, <text:s/>залучаються <text:s/>представники</text:p>
      <text:p text:style-name="P2">відповідного <text:s/>профспілкового <text:s/>органу <text:s/>або <text:s/>уповноважені <text:s/>трудового</text:p>
      <text:p text:style-name="P2">колективу, якщо потерпілий не є членом профспілки.</text:p>
      <text:p text:style-name="Preformatted_20_Text"/>
      <text:p text:style-name="P1"><text:s text:c="5"/><text:span text:style-name="T1">10. У <text:s/>разі звернення потерпілого або особи, <text:s/>яка представляє</text:span></text:p>
      <text:p text:style-name="P2">його <text:s text:c="2"/>інтереси <text:s text:c="3"/>(якщо <text:s text:c="3"/>не <text:s text:c="3"/>надходило <text:s text:c="3"/>повідомлення <text:s text:c="3"/>від</text:p>
      <text:p text:style-name="P2">лікувально-профілактичного закладу про нещасний випадок), <text:s/>районна</text:p>
      <text:p text:style-name="P2">держадміністрація (виконавчий <text:s/>орган <text:s/>міської, <text:s/>районної <text:s/>у <text:s/>місті</text:p>
      <text:p text:style-name="P2">ради) приймає рішення щодо необхідності проведення розслідування і</text:p>
      <text:p text:style-name="P2">визначення організації, <text:s/>яка повинна проводити <text:s/>розслідування, <text:s/>та</text:p>
      <text:p text:style-name="P2">направляє її керівнику копію рішення.</text:p>
      <text:p text:style-name="Preformatted_20_Text"/>
      <text:p text:style-name="P1"><text:s text:c="5"/><text:span text:style-name="T1">Керівник організації протягом доби з часу надходження рішення</text:span></text:p>
      <text:p text:style-name="P2">про уповноваження її на проведення розслідування призначає комісію</text:p>
      <text:p text:style-name="P2">у складі не менше трьох осіб.</text:p>
      <text:p text:style-name="Preformatted_20_Text"/>
      <text:p text:style-name="P1"><text:s text:c="5"/><text:span text:style-name="T1">10-1. <text:s text:c="2"/>Технічне <text:s text:c="2"/>розслідування <text:s/>причин <text:s/>виникнення <text:s/>аварії,</text:span></text:p>
      <text:p text:style-name="P2">пов'язаної <text:s/>з <text:s/>використанням газу в побуті, проводиться у порядку,</text:p>
      <text:p text:style-name="P2">визначеному <text:s/>Держгірпромнаглядом, <text:s/>за <text:s/>участю <text:s/>експертно-технічних</text:p>
      <text:p text:style-name="P2">центрів, <text:s/>які <text:s/>забезпечують <text:s/>науково-технічну підтримку державного</text:p>
      <text:p text:style-name="P2">нагляду у сфері промислової безпеки та охорони праці.</text:p>
      <text:p text:style-name="P2">{ <text:s/>Порядок <text:s/>доповнено <text:s/>пунктом <text:s/>10-1 згідно з Постановою КМ N 1356</text:p>
      <text:p text:style-name="P2">( 1356-2007-п ) від 21.11.2007 }</text:p>
      <text:p text:style-name="Preformatted_20_Text"/>
      <text:p text:style-name="P1"><text:s text:c="5"/><text:span text:style-name="T1">11. Нещасні <text:s/>випадки <text:s/>(за <text:s/>винятком групових), <text:s/>які сталися з</text:span></text:p>
      <text:p text:style-name="P2">працюючими <text:s text:c="3"/>особами, <text:s text:c="3"/>розслідуються <text:s text:c="3"/>комісією, <text:s text:c="4"/>утвореною</text:p>
      <text:p text:style-name="P2">організацією, <text:s/>де <text:s/>працює <text:s/>потерпілий, <text:s/>у <text:s/>складі голови комісії -</text:p>
      <text:p text:style-name="P2">посадова особа, <text:s text:c="2"/>яку <text:s/>визначає <text:s/>керівник <text:s/>організації, <text:s/>і <text:s/>членів</text:p>
      <text:p text:style-name="P2">комісії <text:s/>- <text:s text:c="2"/>керівника <text:s text:c="2"/>відповідного <text:s text:c="2"/>структурного <text:s text:c="2"/>підрозділу,</text:p>
      <text:p text:style-name="P2">представника профспілкової організації, <text:s/>членом якої є потерпілий,</text:p>
      <text:p text:style-name="P2">або уповноваженого <text:s/>трудового <text:s/>колективу, <text:s/>якщо <text:s/>потерпілий <text:s/>не <text:s/>є</text:p>
      <text:p text:style-name="P2">членом профспілки.</text:p>
      <text:p text:style-name="Preformatted_20_Text"/>
      <text:p text:style-name="P1"><text:s text:c="5"/><text:span text:style-name="T1">Рішення <text:s/>щодо <text:s/>розслідування <text:s/>нещасного <text:s/>випадку <text:s/>приймається</text:span></text:p>
      <text:p text:style-name="P2">керівником <text:s/>організації <text:s/>на <text:s/>підставі <text:s/>звернення <text:s/>потерпілого <text:s/>або</text:p>
      <text:p text:style-name="P2">особи, <text:s/>яка представляє його інтереси, листка непрацездатності або</text:p>
      <text:p text:style-name="P2">довідки <text:s/>лікувально-профілактичного закладу. { Абзац другий пункту</text:p>
      <text:p text:style-name="P2">11 <text:s text:c="2"/>із <text:s text:c="2"/>змінами, <text:s text:c="2"/>внесеними <text:s text:c="2"/>згідно <text:s/>з <text:s/>Постановою <text:s/>КМ <text:s/>N <text:s/>885</text:p>
      <text:p text:style-name="P2">( 885-2009-п ) від 19.08.2009 }</text:p>
      <text:p text:style-name="Preformatted_20_Text"/>
      <text:p text:style-name="P1"><text:s text:c="5"/><text:span text:style-name="T1">У разі <text:s/>відмови <text:s/>організації провести розслідування нещасного</text:span></text:p>
      <text:p text:style-name="P2">випадку потерпілий або особа, <text:s/>яка представляє його інтереси, може</text:p>
      <text:p text:style-name="P2">звернутися <text:s text:c="2"/>до <text:s/>районної <text:s/>держадміністрації <text:s/>(виконавчого <text:s/>органу</text:p>
      <text:p text:style-name="P2">міської, <text:s/>районної <text:s/>у <text:s/>місті <text:s/>ради), <text:s/>яка <text:s/>вирішує <text:s/>питання <text:s text:c="2"/>щодо</text:p>
      <text:p text:style-name="P2">проведення цього розслідування.</text:p>
      <text:p text:style-name="Preformatted_20_Text"/>
      <text:p text:style-name="P1"><text:s text:c="5"/><text:span text:style-name="T1">12. Розслідування <text:s/>нещасного <text:s/>випадку проводиться протягом 10</text:span></text:p>
      <text:p text:style-name="P2"><text:soft-page-break/>календарних днів після <text:s/>утворення <text:s/>комісії. <text:s/>У <text:s/>разі <text:s/>потреби <text:s/>цей</text:p>
      <text:p text:style-name="P2">термін може бути продовжений керівником органу (організації), який</text:p>
      <text:p text:style-name="P2">призначив розслідування.</text:p>
      <text:p text:style-name="Preformatted_20_Text"/>
      <text:p text:style-name="P1"><text:s text:c="5"/><text:span text:style-name="T1">За <text:s text:c="2"/>результатами <text:s text:c="2"/>розслідування <text:s text:c="2"/>нещасного <text:s text:c="2"/>випадку <text:s text:c="2"/>або</text:span></text:p>
      <text:p text:style-name="P2">технічного <text:s/>розслідування <text:s/>причин <text:s/>виникнення аварії, пов'язаної з</text:p>
      <text:p text:style-name="P2">використанням <text:s text:c="2"/>газу <text:s/>в <text:s/>побуті, <text:s/>складається <text:s/>акт <text:s/>за <text:s/>формою <text:s/>НТ</text:p>
      <text:p text:style-name="P2">(невиробничий травматизм) згідно з додатком 3, який затверджується</text:p>
      <text:p text:style-name="P2">керівником <text:s text:c="2"/>органу <text:s text:c="2"/>(організації), <text:s/>що <text:s/>проводив <text:s/>розслідування.</text:p>
      <text:p text:style-name="P2">{ <text:s text:c="2"/>Абзац <text:s/>другий <text:s/>пункту <text:s/>12 <text:s/>в <text:s/>редакції <text:s/>Постанови <text:s/>КМ <text:s/>N <text:s/>1356</text:p>
      <text:p text:style-name="P2">( 1356-2007-п ) від 21.11.2007 }</text:p>
      <text:p text:style-name="Preformatted_20_Text"/>
      <text:p text:style-name="P1"><text:s text:c="5"/><text:span text:style-name="T1">Член <text:s/>комісії, незгодний із змістом складеного акта, письмово</text:span></text:p>
      <text:p text:style-name="P2">викладає свою окрему думку, <text:s/>яка додається до акта, <text:s/>складеного за</text:p>
      <text:p text:style-name="P2">формою <text:s/>НТ. <text:s/>{ <text:s/>Пункт <text:s/>12 доповнено абзацом згідно з Постановою КМ</text:p>
      <text:p text:style-name="P2">N 885 ( 885-2009-п ) від 19.08.2009 }</text:p>
      <text:p text:style-name="Preformatted_20_Text"/>
      <text:p text:style-name="P1"><text:s text:c="5"/><text:span text:style-name="T1">Необхідна кількість <text:s/>примірників <text:s/>акта визначається в кожному</text:span></text:p>
      <text:p text:style-name="P2">окремому випадку.</text:p>
      <text:p text:style-name="Preformatted_20_Text"/>
      <text:p text:style-name="P1"><text:s text:c="5"/><text:span text:style-name="T1">Акт за формою НТ надсилається:</text:span></text:p>
      <text:p text:style-name="Preformatted_20_Text"/>
      <text:p text:style-name="P1"><text:s text:c="5"/><text:span text:style-name="T1">потерпілому або особі, яка представляє його інтереси;</text:span></text:p>
      <text:p text:style-name="Preformatted_20_Text"/>
      <text:p text:style-name="P1"><text:s text:c="5"/><text:span text:style-name="T1">районній <text:s text:c="2"/>держадміністрації <text:s text:c="2"/>(виконавчому <text:s/>органу <text:s/>міської,</text:span></text:p>
      <text:p text:style-name="P2">районної у місті ради, на території якої стався нещасний випадок);</text:p>
      <text:p text:style-name="P2">{ Абзац сьомий пункту 12 із змінами, внесеними згідно з Постановою</text:p>
      <text:p text:style-name="P2">КМ N 885 ( 885-2009-п ) від 19.08.2009 }</text:p>
      <text:p text:style-name="Preformatted_20_Text"/>
      <text:p text:style-name="P1"><text:s text:c="5"/><text:span text:style-name="T1">організації, де працює або навчається потерпілий;</text:span></text:p>
      <text:p text:style-name="Preformatted_20_Text"/>
      <text:p text:style-name="P1"><text:s text:c="5"/><text:span text:style-name="T1">організації, яка відповідальна за безпечний стан території чи</text:span></text:p>
      <text:p text:style-name="P2">об'єкта, де стався нещасний випадок.</text:p>
      <text:p text:style-name="Preformatted_20_Text"/>
      <text:p text:style-name="P1"><text:s text:c="5"/><text:span text:style-name="T1">Копія <text:s text:c="2"/>акта <text:s text:c="2"/>надсилається <text:s text:c="2"/>прокурору, <text:s text:c="2"/>органу <text:s/>досудового</text:span></text:p>
      <text:p text:style-name="P2">розслідування <text:s/>та <text:s/>іншим організаціям на їх запит. { Абзац десятий</text:p>
      <text:p text:style-name="P2">пункту <text:s/>12 <text:s/>із <text:s/>змінами, <text:s/>внесеними <text:s/>згідно <text:s/>з Постановою КМ N 868</text:p>
      <text:p text:style-name="P2">( 868-2012-п ) від 19.09.2012 }</text:p>
      <text:p text:style-name="Preformatted_20_Text"/>
      <text:p text:style-name="P1"><text:s text:c="5"/><text:span text:style-name="T1">Під час <text:s/>розслідування <text:s/>групових <text:s/>нещасних <text:s/>випадків <text:s/>акт <text:s/>за</text:span></text:p>
      <text:p text:style-name="P2">формою НТ складається на кожного потерпілого окремо.</text:p>
      <text:p text:style-name="Preformatted_20_Text"/>
      <text:p text:style-name="P1"><text:s text:c="5"/><text:span text:style-name="T1">Для складання <text:s text:c="2"/>акта <text:s text:c="2"/>за <text:s text:c="3"/>формою <text:s text:c="3"/>НТ <text:s text:c="3"/>використовуються</text:span></text:p>
      <text:p text:style-name="P2">класифікатори подій, що призвели до нещасного випадку (додаток 4),</text:p>
      <text:p text:style-name="P2">причин нещасного випадку (додаток 5), місця подій (додаток 6).</text:p>
      <text:p text:style-name="Preformatted_20_Text"/>
      <text:p text:style-name="P1"><text:s text:c="5"/><text:span text:style-name="T1">Акти за <text:s/>формою <text:s text:c="2"/>НТ, <text:s text:c="2"/>які <text:s text:c="2"/>складаються <text:s text:c="2"/>за <text:s text:c="2"/>результатами</text:span></text:p>
      <text:p text:style-name="P2">розслідування нещасних випадків з працюючими особами, зберігаються</text:p>
      <text:p text:style-name="P2">в організації разом з матеріалами розслідування протягом 45 років.</text:p>
      <text:p text:style-name="P2">Акти <text:s/>за <text:s/>формою НТ та матеріали розслідування нещасних випадків з</text:p>
      <text:p text:style-name="P2">непрацюючими особами зберігаються протягом трьох <text:s/>років <text:s/>у <text:s/>архіві</text:p>
      <text:p text:style-name="P2">районної держадміністрації (виконавчих органів міських, районних у</text:p>
      <text:p text:style-name="P2">містах рад).</text:p>
      <text:p text:style-name="Preformatted_20_Text"/>
      <text:p text:style-name="P1"><text:s text:c="5"/><text:span text:style-name="T1">13. Реєстрація <text:s text:c="3"/>нещасних <text:s text:c="3"/>випадків, <text:s text:c="3"/>за <text:s text:c="3"/>результатами</text:span></text:p>
      <text:p text:style-name="P2">розслідування яких складаються <text:s/>акти <text:s/>за <text:s/>формою <text:s/>НТ, <text:s/>проводиться</text:p>
      <text:p text:style-name="P2">районними <text:s text:c="2"/>держадміністраціями <text:s text:c="2"/>(виконавчими <text:s/>органами <text:s/>міських,</text:p>
      <text:p text:style-name="P2">районних <text:s/>у <text:s/>містах <text:s text:c="2"/>рад) <text:s text:c="2"/>та <text:s text:c="2"/>організаціями, <text:s text:c="2"/>які <text:s text:c="2"/>проводили</text:p>
      <text:p text:style-name="P2">розслідування, у журналі за встановленою формою (додаток 7).</text:p>
      <text:p text:style-name="Preformatted_20_Text"/>
      <text:p text:style-name="P1"><text:s text:c="5"/><text:span text:style-name="T1">14. Організація, <text:s text:c="4"/>яка <text:s text:c="4"/>відповідальна <text:s text:c="4"/>за <text:s text:c="3"/>безпечну</text:span></text:p>
      <text:p text:style-name="P2">життєдіяльність населення <text:s/>на <text:s/>території <text:s/>чи <text:s/>об'єкті, <text:s/>де <text:s/>стався</text:p>
      <text:p text:style-name="P2">нещасний <text:s/>випадок, <text:s/>здійснює запропоновані комісією, <text:s/>що проводила</text:p>
      <text:p text:style-name="P2">розслідування, <text:s/>заходи щодо усунення причин подібних випадків. Про</text:p>
      <text:p text:style-name="P2">здійснення <text:s/>зазначених <text:s/>заходів <text:s/>керівник <text:s/>організації у письмовій</text:p>
      <text:p text:style-name="P2">формі <text:s/>повідомляє <text:s/>районну <text:s/>держадміністрацію <text:s/>(виконавчий <text:s text:c="2"/>орган</text:p>
      <text:p text:style-name="P2">міської, <text:s/>районної <text:s/>у <text:s/>місті ради) у термін, <text:s/>зазначений в акті за</text:p>
      <text:p text:style-name="P2"><text:soft-page-break/>формою НТ.</text:p>
      <text:p text:style-name="Preformatted_20_Text"/>
      <text:p text:style-name="P1"><text:s text:c="17"/><text:span text:style-name="T1">Облік і аналіз нещасних випадків</text:span></text:p>
      <text:p text:style-name="Preformatted_20_Text"/>
      <text:p text:style-name="P1"><text:s text:c="5"/><text:span text:style-name="T1">15. <text:s/>Облік <text:s/>нещасних <text:s/>випадків та аналіз причин їх виникнення</text:span></text:p>
      <text:p text:style-name="P2">проводять <text:s/>районні <text:s/>держадміністрації <text:s/>(виконавчі <text:s/>органи міських,</text:p>
      <text:p text:style-name="P2">районних <text:s/>у <text:s/>містах рад) на підставі звітів про нещасні випадки за</text:p>
      <text:p text:style-name="P2">встановленою <text:s text:c="2"/>формою <text:s/>(додаток <text:s/>8), <text:s/>які <text:s/>щомісяця <text:s/>до <text:s/>10 <text:s/>числа</text:p>
      <text:p text:style-name="P2">наступного <text:s text:c="3"/>періоду <text:s text:c="3"/>надсилаються <text:s text:c="2"/>лікувально-профілактичними</text:p>
      <text:p text:style-name="P2">закладами. { Абзац перший пункту 15 із змінами, внесеними згідно з</text:p>
      <text:p text:style-name="P2">Постановою КМ N 885 ( 885-2009-п ) від 19.08.2009 }</text:p>
      <text:p text:style-name="Preformatted_20_Text"/>
      <text:p text:style-name="P1"><text:s text:c="5"/><text:span text:style-name="T1">Узагальнений звіт <text:s text:c="4"/>про <text:s text:c="4"/>нещасні <text:s text:c="4"/>випадки <text:s text:c="4"/>районні</text:span></text:p>
      <text:p text:style-name="P2">держадміністрації <text:s/>(виконавчі <text:s/>органи <text:s/>міських, <text:s/>районних у містах</text:p>
      <text:p text:style-name="P2">рад) надсилають до <text:s/>Ради <text:s/>міністрів <text:s/>Автономної <text:s/>Республіки <text:s/>Крим,</text:p>
      <text:p text:style-name="P2">обласних, <text:s/>Київської та Севастопольської міських держадміністрацій</text:p>
      <text:p text:style-name="P2">щокварталу до 15 числа місяця, <text:s/>що настає за звітним <text:s/>періодом, <text:s/>а</text:p>
      <text:p text:style-name="P2">також за рік - до 31 січня наступного за звітним року.</text:p>
      <text:p text:style-name="Preformatted_20_Text"/>
      <text:p text:style-name="P1"><text:s text:c="5"/><text:span text:style-name="T1">16. <text:s/>Рада <text:s/>міністрів <text:s/>Автономної <text:s/>Республіки <text:s/>Крим, <text:s/>обласні,</text:span></text:p>
      <text:p text:style-name="P2">Київська <text:s/>та <text:s/>Севастопольська <text:s/>міські <text:s/>держадміністрації проводять</text:p>
      <text:p text:style-name="P2">аналіз одержаних звітів, узагальнюють їх та подають МНС відповідно</text:p>
      <text:p text:style-name="P2">до 25 числа наступного за звітним кварталом місяця та до 10 лютого</text:p>
      <text:p text:style-name="P2">наступного за звітним року.</text:p>
      <text:p text:style-name="P2">{ <text:s/>Пункт <text:s/>16 <text:s/>із <text:s/>змінами, <text:s/>внесеними згідно з Постановою КМ N 885</text:p>
      <text:p text:style-name="P2">( 885-2009-п ) від 19.08.2009 }</text:p>
      <text:p text:style-name="Preformatted_20_Text"/>
      <text:p text:style-name="Preformatted_20_Text"/>
      <text:p text:style-name="P1"><text:s text:c="48"/><text:span text:style-name="T1">Додаток 1</text:span></text:p>
      <text:p text:style-name="P1"><text:s text:c="41"/><text:span text:style-name="T1">до Порядку розслідування</text:span></text:p>
      <text:p text:style-name="P1"><text:s text:c="39"/><text:span text:style-name="T1">та обліку нещасних випадків</text:span></text:p>
      <text:p text:style-name="P1"><text:s text:c="41"/><text:span text:style-name="T1">невиробничого характеру</text:span></text:p>
      <text:p text:style-name="Preformatted_20_Text"/>
      <text:p text:style-name="P2">Зразок</text:p>
      <text:p text:style-name="Preformatted_20_Text"/>
      <text:p text:style-name="P1"><text:s text:c="27"/><text:span text:style-name="T1">ПОВІДОМЛЕННЯ</text:span></text:p>
      <text:p text:style-name="P1"><text:s text:c="11"/><text:span text:style-name="T1">про нещасний випадок невиробничого характеру</text:span></text:p>
      <text:p text:style-name="P1"><text:s text:c="19"/><text:span text:style-name="T1">"____"____________ 200 _ р.</text:span></text:p>
      <text:p text:style-name="Preformatted_20_Text"/>
      <text:p text:style-name="Preformatted_20_Text"/>
      <text:p text:style-name="P2">Лікувально-профілактичний заклад, куди звернувся</text:p>
      <text:p text:style-name="P2">або доставлений потерпілий _______________________________________</text:p>
      <text:p text:style-name="Preformatted_20_Text"/>
      <text:p text:style-name="P2">Повідомлення надіслано ___________________________________________</text:p>
      <text:p text:style-name="P1"><text:s text:c="22"/><text:span text:style-name="T1">(найменування районної держадміністрації або</text:span></text:p>
      <text:p text:style-name="P2">__________________________________________________________________</text:p>
      <text:p text:style-name="P1"><text:s text:c="4"/><text:span text:style-name="T1">виконавчого органу міської, районної у місті ради, органу</text:span></text:p>
      <text:p text:style-name="P2">__________________________________________________________________</text:p>
      <text:p text:style-name="P1"><text:s/><text:span text:style-name="T1">досудового розслідування, органу прокуратури, органу державного</text:span></text:p>
      <text:p text:style-name="P2">__________________________________________________________________</text:p>
      <text:p text:style-name="P1"><text:s text:c="24"/><text:span text:style-name="T1">ринкового нагляду)</text:span></text:p>
      <text:p text:style-name="Preformatted_20_Text"/>
      <text:p text:style-name="P2">Прізвище, ім'я та по батькові потерпілого ________________________</text:p>
      <text:p text:style-name="P2">__________________________________________________________________</text:p>
      <text:p text:style-name="Preformatted_20_Text"/>
      <text:p text:style-name="P2">Дата народження __________________________________________________</text:p>
      <text:p text:style-name="Preformatted_20_Text"/>
      <text:p text:style-name="P2">Рід занять _______________________________________________________</text:p>
      <text:p text:style-name="Preformatted_20_Text"/>
      <text:p text:style-name="P2">Адреса потерпілого _______________________________________________</text:p>
      <text:p text:style-name="P1"><text:s text:c="18"/><text:span text:style-name="T1">(Автономна Республіка Крим, область, район,</text:span></text:p>
      <text:p text:style-name="P2">__________________________________________________________________</text:p>
      <text:p text:style-name="P2">населений пункт, вулиця, будинок, квартира)</text:p>
      <text:p text:style-name="Preformatted_20_Text"/>
      <text:p text:style-name="P2">Місце, <text:s/>де <text:s/>стався <text:s/>нещасний випадок, та обставини, за яких стався</text:p>
      <text:p text:style-name="P2">нещасний випадок _________________________________________________</text:p>
      <text:p text:style-name="Preformatted_20_Text"/>
      <text:p text:style-name="P2"><text:soft-page-break/>Дата і час травмування ___________________________________________</text:p>
      <text:p text:style-name="P1"><text:s text:c="27"/><text:span text:style-name="T1">(число, місяць, рік, година)</text:span></text:p>
      <text:p text:style-name="Preformatted_20_Text"/>
      <text:p text:style-name="P2">Дата і час звернення до лікувально-профілактичного</text:p>
      <text:p text:style-name="P2">закладу __________________________________________________________</text:p>
      <text:p text:style-name="P1"><text:s text:c="27"/><text:span text:style-name="T1">(число, місяць, рік, година)</text:span></text:p>
      <text:p text:style-name="P2">Діагноз __________________________________________________________</text:p>
      <text:p text:style-name="Preformatted_20_Text"/>
      <text:p text:style-name="P2">Вид травми згідно з кодами міжнародної класифікації</text:p>
      <text:p text:style-name="P2">хвороб (МКХ-10) __________________________________________________</text:p>
      <text:p text:style-name="Preformatted_20_Text"/>
      <text:p text:style-name="P2">Подія, що призвела до нещасного випадку __________________________</text:p>
      <text:p text:style-name="P2">__________________________________________________________________</text:p>
      <text:p text:style-name="Preformatted_20_Text"/>
      <text:p text:style-name="P2">Висновок про наявність алкогольного</text:p>
      <text:p text:style-name="P2">чи наркотичного сп'яніння ________________________________________</text:p>
      <text:p text:style-name="Preformatted_20_Text"/>
      <text:p text:style-name="P2">_____________________________ <text:s/>__________ <text:s text:c="2"/>______________________</text:p>
      <text:p text:style-name="P2">(посада медичного працівника) <text:s text:c="2"/>(підпис) <text:s text:c="3"/>(ініціали та прізвище)</text:p>
      <text:p text:style-name="Preformatted_20_Text"/>
      <text:p text:style-name="P2">{ <text:s/>Додаток <text:s/>1 <text:s/>із змінами, внесеними згідно з Постановами КМ N 885</text:p>
      <text:p text:style-name="P2">( <text:s/>885-2009-п <text:s/>) <text:s/>від <text:s/>19.08.2009, <text:s/>N <text:s/>1400 <text:s/>( <text:s/>1400-2011-п <text:s/>) від</text:p>
      <text:p text:style-name="P2">26.12.2011, N 868 ( 868-2012-п ) від 19.09.2012 }</text:p>
      <text:p text:style-name="Preformatted_20_Text"/>
      <text:p text:style-name="Preformatted_20_Text"/>
      <text:p text:style-name="P1"><text:s text:c="48"/><text:span text:style-name="T1">Додаток 2</text:span></text:p>
      <text:p text:style-name="P1"><text:s text:c="41"/><text:span text:style-name="T1">до Порядку розслідування</text:span></text:p>
      <text:p text:style-name="P1"><text:s text:c="39"/><text:span text:style-name="T1">та обліку нещасних випадків</text:span></text:p>
      <text:p text:style-name="P1"><text:s text:c="41"/><text:span text:style-name="T1">невиробничого характеру</text:span></text:p>
      <text:p text:style-name="Preformatted_20_Text"/>
      <text:p text:style-name="P2">Зразок</text:p>
      <text:p text:style-name="Preformatted_20_Text"/>
      <text:p text:style-name="P1"><text:s text:c="30"/><text:span text:style-name="T1">ЖУРНАЛ</text:span></text:p>
      <text:p text:style-name="P1"><text:s text:c="19"/><text:span text:style-name="T1">реєстрації нещасних випадків</text:span></text:p>
      <text:p text:style-name="P1"><text:s text:c="21"/><text:span text:style-name="T1">невиробничого характеру</text:span></text:p>
      <text:p text:style-name="P1"><text:s text:c="8"/><text:span text:style-name="T1">_________________________________________________</text:span></text:p>
      <text:p text:style-name="P1"><text:s text:c="8"/><text:span text:style-name="T1">(найменування лікувально-профілактичного закладу)</text:span></text:p>
      <text:p text:style-name="Preformatted_20_Text"/>
      <text:p text:style-name="P2">------------------------------------------------------------------------------</text:p>
      <text:p text:style-name="P1"><text:s text:c="3"/><text:span text:style-name="T1">|Пріз- <text:s/>|Профе- <text:s/>|Адре-|Місце,|Дата <text:s/>|Дата <text:s text:c="2"/>|Подія, | <text:s text:c="2"/>|Вид <text:s text:c="4"/>|Висновок</text:span></text:p>
      <text:p text:style-name="P1"><text:s text:c="3"/><text:span text:style-name="T1">|вище, <text:s/>|сія <text:s text:c="4"/>|са <text:s text:c="2"/>|де <text:s text:c="3"/>|і час |і час <text:s/>|що <text:s text:c="4"/>| <text:s text:c="2"/>|трав- <text:s text:c="2"/>|про</text:span></text:p>
      <text:p text:style-name="P1"><text:s text:c="3"/><text:span text:style-name="T1">|ім'я <text:s text:c="2"/>|(посада)|по- <text:s/>|стався|трав- |звер- <text:s/>|приз- <text:s/>| <text:s text:c="2"/>|ми <text:s text:c="5"/>|наяв-</text:span></text:p>
      <text:p text:style-name="P1"><text:s text:c="3"/><text:span text:style-name="T1">|та по <text:s/>|або рід |тер- |нещас-|му- <text:s text:c="2"/>|нення <text:s/>|вела <text:s text:c="2"/>| <text:s text:c="2"/>|згідно <text:s/>|ність</text:span></text:p>
      <text:p text:style-name="P1"><text:s/><text:span text:style-name="T1">N |бать- <text:s/>|занять <text:s/>|піло-|ний <text:s text:c="2"/>|вання |до <text:s text:c="4"/>|до <text:s text:c="4"/>|Ді-|з ко- <text:s text:c="2"/>|алко-</text:span></text:p>
      <text:p text:style-name="P2">з/п|кові <text:s text:c="2"/>| <text:s text:c="7"/>|го <text:s text:c="2"/>|випа- | <text:s text:c="5"/>|ліку- <text:s/>|нещас- |аг-|дами <text:s text:c="3"/>|гольно-</text:p>
      <text:p text:style-name="P1"><text:s text:c="3"/><text:span text:style-name="T1">|потер- | <text:s text:c="7"/>| <text:s text:c="4"/>|док <text:s text:c="2"/>| <text:s text:c="5"/>|вально-|ного <text:s text:c="2"/>|ноз|міжна- <text:s/>|го чи</text:span></text:p>
      <text:p text:style-name="P1"><text:s text:c="3"/><text:span text:style-name="T1">|пілого,| <text:s text:c="7"/>| <text:s text:c="4"/>| <text:s text:c="5"/>| <text:s text:c="5"/>|профі- |випадку| <text:s text:c="2"/>|родної <text:s/>|нарко-</text:span></text:p>
      <text:p text:style-name="P1"><text:s text:c="3"/><text:span text:style-name="T1">|рік <text:s text:c="3"/>| <text:s text:c="7"/>| <text:s text:c="4"/>| <text:s text:c="5"/>| <text:s text:c="5"/>|лактич-| <text:s text:c="6"/>| <text:s text:c="2"/>|класи- <text:s/>|тичного</text:span></text:p>
      <text:p text:style-name="P1"><text:s text:c="3"/><text:span text:style-name="T1">|народ- | <text:s text:c="7"/>| <text:s text:c="4"/>| <text:s text:c="5"/>| <text:s text:c="5"/>|ного <text:s text:c="2"/>| <text:s text:c="6"/>| <text:s text:c="2"/>|фікації |сп'янін-</text:span></text:p>
      <text:p text:style-name="P1"><text:s text:c="3"/><text:span text:style-name="T1">|ження <text:s/>| <text:s text:c="7"/>| <text:s text:c="4"/>| <text:s text:c="5"/>| <text:s text:c="5"/>|закладу| <text:s text:c="6"/>| <text:s text:c="2"/>|хвороб <text:s/>|ня</text:span></text:p>
      <text:p text:style-name="P1"><text:s text:c="3"/><text:span text:style-name="T1">| <text:s text:c="6"/>| <text:s text:c="7"/>| <text:s text:c="4"/>| <text:s text:c="5"/>| <text:s text:c="5"/>| <text:s text:c="6"/>| <text:s text:c="6"/>| <text:s text:c="2"/>|(МКХ-10)|</text:span></text:p>
      <text:p text:style-name="P1"><text:s text:c="3"/><text:span text:style-name="T1">| <text:s text:c="6"/>| <text:s text:c="7"/>| <text:s text:c="4"/>| <text:s text:c="5"/>| <text:s text:c="5"/>| <text:s text:c="6"/>| <text:s text:c="6"/>| <text:s text:c="2"/>| <text:s text:c="7"/>|</text:span></text:p>
      <text:p text:style-name="P2">------------------------------------------------------------------------------</text:p>
      <text:p text:style-name="Preformatted_20_Text"/>
      <text:p text:style-name="Preformatted_20_Text"/>
      <text:p text:style-name="P1"><text:s text:c="50"/><text:span text:style-name="T1">Додаток 3</text:span></text:p>
      <text:p text:style-name="P1"><text:s text:c="43"/><text:span text:style-name="T1">до Порядку розслідування</text:span></text:p>
      <text:p text:style-name="P1"><text:s text:c="41"/><text:span text:style-name="T1">та обліку нещасних випадків</text:span></text:p>
      <text:p text:style-name="P1"><text:s text:c="43"/><text:span text:style-name="T1">невиробничого характеру</text:span></text:p>
      <text:p text:style-name="Preformatted_20_Text"/>
      <text:p text:style-name="P2">Зразок</text:p>
      <text:p text:style-name="P1"><text:s text:c="58"/><text:span text:style-name="T1">Форма НТ</text:span></text:p>
      <text:p text:style-name="Preformatted_20_Text"/>
      <text:p text:style-name="P1"><text:s text:c="46"/><text:span text:style-name="T1">ЗАТВЕРДЖУЮ</text:span></text:p>
      <text:p text:style-name="P1"><text:s text:c="36"/><text:span text:style-name="T1">-----------------------------</text:span></text:p>
      <text:p text:style-name="P1"><text:s text:c="36"/><text:span text:style-name="T1">(посада, ініціали та прізвище)</text:span></text:p>
      <text:p text:style-name="P1"><text:s text:c="36"/><text:span text:style-name="T1">-----------------------------</text:span></text:p>
      <text:p text:style-name="P1"><text:soft-page-break/><text:s text:c="47"/><text:span text:style-name="T1">(підпис)</text:span></text:p>
      <text:p text:style-name="P1"><text:s text:c="37"/><text:span text:style-name="T1">"____"______________200 _ р.</text:span></text:p>
      <text:p text:style-name="Preformatted_20_Text"/>
      <text:p text:style-name="P1"><text:s text:c="50"/><text:span text:style-name="T1">МП</text:span></text:p>
      <text:p text:style-name="Preformatted_20_Text"/>
      <text:p text:style-name="P1"><text:s text:c="29"/><text:span text:style-name="T1">АКТ N___</text:span></text:p>
      <text:p text:style-name="P1"><text:s text:c="11"/><text:span text:style-name="T1">про нещасний випадок невиробничого характеру</text:span></text:p>
      <text:p text:style-name="Preformatted_20_Text"/>
      <text:p text:style-name="Preformatted_20_Text"/>
      <text:p text:style-name="P2">1.----------------------------------------------------------------</text:p>
      <text:p text:style-name="P1"><text:s text:c="13"/><text:span text:style-name="T1">(прізвище, ім'я та по батькові потерпілого)</text:span></text:p>
      <text:p text:style-name="P1"><text:s text:c="54"/><text:span text:style-name="T1">------------</text:span></text:p>
      <text:p text:style-name="P2">2. Дата народження -----------------------------------------------</text:p>
      <text:p text:style-name="P1"><text:s text:c="23"/><text:span text:style-name="T1">(число, місяць, рік)</text:span></text:p>
      <text:p text:style-name="P1"><text:s text:c="54"/><text:span text:style-name="T1">------------</text:span></text:p>
      <text:p text:style-name="P2">3. Стать ---------------------------------------------------------</text:p>
      <text:p text:style-name="Preformatted_20_Text"/>
      <text:p text:style-name="P2">4. Рід занять: працюючий, непрацюючий, дитина <text:s text:c="8"/>------------</text:p>
      <text:p text:style-name="P2">дошкіьного віку, учень, студент ----------------------------------</text:p>
      <text:p text:style-name="Preformatted_20_Text"/>
      <text:p text:style-name="P1"><text:s text:c="45"/><text:span text:style-name="T1">---------------------</text:span></text:p>
      <text:p text:style-name="P1"><text:s text:c="45"/><text:span text:style-name="T1">|------+------+-----|</text:span></text:p>
      <text:p text:style-name="P1"><text:s text:c="45"/><text:span text:style-name="T1">|число |місяць|рік <text:s/>|</text:span></text:p>
      <text:p text:style-name="P2">5. Дата і час нещасного випадку ----------------------------------</text:p>
      <text:p text:style-name="P1"><text:s text:c="51"/><text:span text:style-name="T1">---------------</text:span></text:p>
      <text:p text:style-name="P1"><text:s text:c="51"/><text:span text:style-name="T1">|------+------|</text:span></text:p>
      <text:p text:style-name="P1"><text:s text:c="51"/><text:span text:style-name="T1">|годин |хвилин|</text:span></text:p>
      <text:p text:style-name="P2">------------------------------------------------------------------</text:p>
      <text:p text:style-name="Preformatted_20_Text"/>
      <text:p text:style-name="P2">6. Адреса потерпілого:</text:p>
      <text:p text:style-name="P1"><text:s text:c="54"/><text:span text:style-name="T1">------------</text:span></text:p>
      <text:p text:style-name="P2">Автономна Республіка Крим, область -------------------------------</text:p>
      <text:p text:style-name="Preformatted_20_Text"/>
      <text:p text:style-name="Preformatted_20_Text"/>
      <text:p text:style-name="P1"><text:s text:c="54"/><text:span text:style-name="T1">------------</text:span></text:p>
      <text:p text:style-name="P2">район ------------------------------------------------------------</text:p>
      <text:p text:style-name="Preformatted_20_Text"/>
      <text:p text:style-name="P1"><text:s text:c="54"/><text:span text:style-name="T1">------------</text:span></text:p>
      <text:p text:style-name="P2">населений пункт --------------------------------------------------</text:p>
      <text:p text:style-name="Preformatted_20_Text"/>
      <text:p text:style-name="P2">вулиця, будинок, квартира ----------------------------------------</text:p>
      <text:p text:style-name="Preformatted_20_Text"/>
      <text:p text:style-name="P1"><text:s text:c="54"/><text:span text:style-name="T1">------------</text:span></text:p>
      <text:p text:style-name="P2">7. Місце, де стався нещасний випадок -----------------------------</text:p>
      <text:p text:style-name="Preformatted_20_Text"/>
      <text:p text:style-name="Preformatted_20_Text"/>
      <text:p text:style-name="P2">8. Стислий виклад обставин нещасного випадку ---------------------</text:p>
      <text:p text:style-name="P2">------------------------------------------------------------------</text:p>
      <text:p text:style-name="P2">------------------------------------------------------------------</text:p>
      <text:p text:style-name="Preformatted_20_Text"/>
      <text:p text:style-name="P1"><text:s text:c="54"/><text:span text:style-name="T1">------------</text:span></text:p>
      <text:p text:style-name="P2">9. Подія, що призвела до нещасного випадку -----------------------</text:p>
      <text:p text:style-name="Preformatted_20_Text"/>
      <text:p text:style-name="P1"><text:s text:c="54"/><text:span text:style-name="T1">------------</text:span></text:p>
      <text:p text:style-name="P2">10. Причини нещасного випадку ------------------------------------</text:p>
      <text:p text:style-name="Preformatted_20_Text"/>
      <text:p text:style-name="P1"><text:s text:c="54"/><text:span text:style-name="T1">------------</text:span></text:p>
      <text:p text:style-name="P2">11. Наслідки нещасного випадку -----------------------------------</text:p>
      <text:p text:style-name="P1"><text:s text:c="35"/><text:span text:style-name="T1">(смертельний,</text:span></text:p>
      <text:p text:style-name="P1"><text:s text:c="34"/><text:span text:style-name="T1">не смертельний)</text:span></text:p>
      <text:p text:style-name="Preformatted_20_Text"/>
      <text:p text:style-name="Preformatted_20_Text"/>
      <text:p text:style-name="P2">12. Перебування потерпілого в стані алкогольного чи <text:s text:c="2"/>------------</text:p>
      <text:p text:style-name="P2">наркотичного сп'яніння, тверезий ---------------------------------</text:p>
      <text:p text:style-name="Preformatted_20_Text"/>
      <text:p text:style-name="P2">13. Заходи, <text:s/>які <text:s text:c="2"/>необхідно <text:s text:c="2"/>здійснити <text:s text:c="2"/>для <text:s text:c="2"/>усунення <text:s text:c="2"/>причин</text:p>
      <text:p text:style-name="P2">травмування:</text:p>
      <text:p text:style-name="Preformatted_20_Text"><text:soft-page-break/></text:p>
      <text:p text:style-name="P2">------------------------------------------------------------------</text:p>
      <text:p text:style-name="P1"><text:s text:c="4"/><text:span text:style-name="T1">| <text:s text:c="18"/>| <text:s text:c="2"/>Виконавець - посада, <text:s text:c="3"/>|</text:span></text:p>
      <text:p text:style-name="P1"><text:s/><text:span text:style-name="T1">N <text:s/>| <text:s text:c="2"/>Зміст заходу <text:s text:c="3"/>| місце роботи, ініціали та | <text:s text:c="2"/>Термін</text:span></text:p>
      <text:p text:style-name="P2">з/п | <text:s text:c="18"/>| <text:s text:c="8"/>прізвище <text:s text:c="9"/>| <text:s/>виконання</text:p>
      <text:p text:style-name="P1"><text:s text:c="4"/><text:span text:style-name="T1">| <text:s text:c="18"/>| <text:s text:c="26"/>|</text:span></text:p>
      <text:p text:style-name="P2">------------------------------------------------------------------</text:p>
      <text:p text:style-name="Preformatted_20_Text"/>
      <text:p text:style-name="P2">14. Висновок комісії</text:p>
      <text:p text:style-name="Preformatted_20_Text"/>
      <text:p text:style-name="P2">------------------------------------------------------------------</text:p>
      <text:p text:style-name="P2">( зміст <text:s/>порушення нормативно-правових актів із зазначенням винних</text:p>
      <text:p text:style-name="Preformatted_20_Text"/>
      <text:p text:style-name="P2">------------------------------------------------------------------</text:p>
      <text:p text:style-name="P2">осіб)</text:p>
      <text:p text:style-name="Preformatted_20_Text"/>
      <text:p text:style-name="P2">------------------------------------------------------------------</text:p>
      <text:p text:style-name="Preformatted_20_Text"/>
      <text:p text:style-name="P2">15. Назва організації, яка проводила <text:s text:c="17"/>------------</text:p>
      <text:p text:style-name="P2">розслідування ----------------------------------------------------</text:p>
      <text:p text:style-name="Preformatted_20_Text"/>
      <text:p text:style-name="P2">Голова комісії ----------- <text:s text:c="2"/>----------- <text:s/>-----------------------</text:p>
      <text:p text:style-name="P1"><text:s text:c="16"/><text:span text:style-name="T1">(посада) <text:s text:c="5"/>(підпис) <text:s text:c="4"/>(ініціали та прізвище)</text:span></text:p>
      <text:p text:style-name="Preformatted_20_Text"/>
      <text:p text:style-name="P2">Члени комісії <text:s/>----------- <text:s text:c="2"/>----------- <text:s/>-----------------------</text:p>
      <text:p text:style-name="P1"><text:s text:c="16"/><text:span text:style-name="T1">(посада) <text:s text:c="5"/>(підпис) <text:s text:c="4"/>(ініціали та прізвище)</text:span></text:p>
      <text:p text:style-name="Preformatted_20_Text"/>
      <text:p text:style-name="P1"><text:s text:c="15"/><text:span text:style-name="T1">----------- <text:s text:c="2"/>----------- <text:s/>-----------------------</text:span></text:p>
      <text:p text:style-name="P1"><text:s text:c="16"/><text:span text:style-name="T1">(посада) <text:s text:c="5"/>(підпис) <text:s text:c="4"/>(ініціали та прізвище)</text:span></text:p>
      <text:p text:style-name="Preformatted_20_Text"/>
      <text:p text:style-name="P2">"---"------------200_ р.</text:p>
      <text:p text:style-name="Preformatted_20_Text"/>
      <text:p text:style-name="P1"><text:s text:c="28"/><text:span text:style-name="T1">ПОЯСНЕННЯ</text:span></text:p>
      <text:p text:style-name="P1"><text:s text:c="17"/><text:span text:style-name="T1">до заповнення акта за формою НТ</text:span></text:p>
      <text:p text:style-name="P1"><text:s text:c="11"/><text:span text:style-name="T1">про нещасний випадок невиробничого характеру</text:span></text:p>
      <text:p text:style-name="Preformatted_20_Text"/>
      <text:p text:style-name="Preformatted_20_Text"/>
      <text:p text:style-name="P1"><text:s text:c="5"/><text:span text:style-name="T1">Акт складається <text:s text:c="2"/>з <text:s text:c="2"/>текстової <text:s text:c="2"/>і <text:s text:c="2"/>кодової <text:s text:c="2"/>частин, <text:s text:c="2"/>які</text:span></text:p>
      <text:p text:style-name="P2">заповнюються <text:s/>відповідно <text:s text:c="2"/>до <text:s text:c="2"/>загальноприйнятих <text:s text:c="2"/>(установлених)</text:p>
      <text:p text:style-name="P2">термінів, міжгалузевих і спеціально розроблених класифікаторів.</text:p>
      <text:p text:style-name="Preformatted_20_Text"/>
      <text:p text:style-name="P1"><text:s text:c="5"/><text:span text:style-name="T1">Коди слід вносити до прямокутників, які розташовані з правого</text:span></text:p>
      <text:p text:style-name="P2">боку аркуша.</text:p>
      <text:p text:style-name="Preformatted_20_Text"/>
      <text:p text:style-name="P1"><text:s text:c="5"/><text:span text:style-name="T1">Кодифікуванню підлягають акти за формою НТ, <text:s/>які <text:s/>складені <text:s/>у</text:span></text:p>
      <text:p text:style-name="P2">разі нещасного випадку із смертельним наслідком.</text:p>
      <text:p text:style-name="Preformatted_20_Text"/>
      <text:p text:style-name="P1"><text:s text:c="5"/><text:span text:style-name="T1">Пункт 2. <text:s/>Зазначається <text:s/>число, <text:s/>місяць і рік народження, <text:s/>а у</text:span></text:p>
      <text:p text:style-name="P2">прямокутнику - вік потерпілого <text:s/>(кількість <text:s/>повних <text:s/>років) <text:s/>на час</text:p>
      <text:p text:style-name="P2">настання нещасного випадку.</text:p>
      <text:p text:style-name="Preformatted_20_Text"/>
      <text:p text:style-name="P1"><text:s text:c="5"/><text:span text:style-name="T1">Наприклад:</text:span></text:p>
      <text:p text:style-name="P1"><text:s text:c="28"/><text:span text:style-name="T1">-----</text:span></text:p>
      <text:p text:style-name="P1"><text:s text:c="5"/><text:span text:style-name="T1">45 років і 5 місяців - |45 |</text:span></text:p>
      <text:p text:style-name="P1"><text:s text:c="28"/><text:span text:style-name="T1">-----</text:span></text:p>
      <text:p text:style-name="Preformatted_20_Text"/>
      <text:p text:style-name="P1"><text:s text:c="5"/><text:span text:style-name="T1">Пункт 3. Стать: 310 - чоловіча, 320 - жіноча.</text:span></text:p>
      <text:p text:style-name="Preformatted_20_Text"/>
      <text:p text:style-name="P1"><text:s text:c="5"/><text:span text:style-name="T1">Пункт 4. <text:s/>Рід занять: 410 - працюючий, 420 - непрацюючий, 430</text:span></text:p>
      <text:p text:style-name="P2">- дитина дошкільного віку, 440 - учень, 450 - студент.</text:p>
      <text:p text:style-name="Preformatted_20_Text"/>
      <text:p text:style-name="P1"><text:s text:c="5"/><text:span text:style-name="T1">Наприклад:</text:span></text:p>
      <text:p text:style-name="P1"><text:s text:c="17"/><text:span text:style-name="T1">-----</text:span></text:p>
      <text:p text:style-name="P1"><text:s text:c="5"/><text:span text:style-name="T1">Працюючий - |410|</text:span></text:p>
      <text:p text:style-name="P1"><text:s text:c="17"/><text:span text:style-name="T1">-----</text:span></text:p>
      <text:p text:style-name="Preformatted_20_Text"/>
      <text:p text:style-name="P1"><text:s text:c="5"/><text:span text:style-name="T1">Пункт 5. <text:s/>У першому рядку число та місяць зазначаються за <text:s/>їх</text:span></text:p>
      <text:p text:style-name="P2"><text:soft-page-break/>порядковими номерами, а рік - двома останніми цифрами.</text:p>
      <text:p text:style-name="Preformatted_20_Text"/>
      <text:p text:style-name="P1"><text:s text:c="5"/><text:span text:style-name="T1">Наприклад:</text:span></text:p>
      <text:p text:style-name="P1"><text:s text:c="25"/><text:span text:style-name="T1">-------------------</text:span></text:p>
      <text:p text:style-name="P1"><text:s text:c="5"/><text:span text:style-name="T1">1 грудня 2000 р. - <text:s/>|0 |1 |1 |2 |0 |0 |</text:span></text:p>
      <text:p text:style-name="P1"><text:s text:c="25"/><text:span text:style-name="T1">-------------------</text:span></text:p>
      <text:p text:style-name="Preformatted_20_Text"/>
      <text:p text:style-name="P1"><text:s text:c="5"/><text:span text:style-name="T1">У другому рядку зазначається час, коли стався нещасний випадок.</text:span></text:p>
      <text:p text:style-name="Preformatted_20_Text"/>
      <text:p text:style-name="P1"><text:s text:c="5"/><text:span text:style-name="T1">Наприклад:</text:span></text:p>
      <text:p text:style-name="P1"><text:s text:c="23"/><text:span text:style-name="T1">-------------</text:span></text:p>
      <text:p text:style-name="P1"><text:s text:c="5"/><text:span text:style-name="T1">12 год. 20 хв. - <text:s/>|1 |2 |2 |0 |</text:span></text:p>
      <text:p text:style-name="P1"><text:s text:c="23"/><text:span text:style-name="T1">-------------</text:span></text:p>
      <text:p text:style-name="Preformatted_20_Text"/>
      <text:p text:style-name="P1"><text:s text:c="5"/><text:span text:style-name="T1">Пункт 6. <text:s/>Заповнюється <text:s/>відповідно <text:s/>до Класифікатора об'єктів</text:span></text:p>
      <text:p text:style-name="P2">адміністративно-територіального устрою України (КОАТУУ).</text:p>
      <text:p text:style-name="Preformatted_20_Text"/>
      <text:p text:style-name="P1"><text:s text:c="5"/><text:span text:style-name="T1">Пункт 7. <text:s/>Заповнюється <text:s/>відповідно <text:s/>до <text:s/>Класифікатора <text:s text:c="2"/>місця</text:span></text:p>
      <text:p text:style-name="P2">подій, зазначеного у додатку 6.</text:p>
      <text:p text:style-name="Preformatted_20_Text"/>
      <text:p text:style-name="P1"><text:s text:c="5"/><text:span text:style-name="T1">Пункт 9. <text:s/>Заповнюється відповідно до Класифікатора подій, <text:s/>що</text:span></text:p>
      <text:p text:style-name="P2">призвели до нещасного випадку, зазначеного у додатку 4.</text:p>
      <text:p text:style-name="Preformatted_20_Text"/>
      <text:p text:style-name="P1"><text:s text:c="5"/><text:span text:style-name="T1">Пункт 10. <text:s/>Заповнюється відповідно <text:s/>до <text:s/>Класифікатора <text:s/>причин</text:span></text:p>
      <text:p text:style-name="P2">нещасного <text:s text:c="2"/>випадку, <text:s/>зазначеного <text:s/>у <text:s/>додатку <text:s/>5. <text:s/>У <text:s/>прямокутнику</text:p>
      <text:p text:style-name="P2">зазначається основна причина нещасного випадку.</text:p>
      <text:p text:style-name="P1"><text:s text:c="56"/><text:span text:style-name="T1">----</text:span></text:p>
      <text:p text:style-name="P1"><text:s text:c="5"/><text:span text:style-name="T1">Пункт 11. У разі смерті потерпілого зазначається - |0 |</text:span></text:p>
      <text:p text:style-name="P1"><text:s text:c="56"/><text:span text:style-name="T1">----</text:span></text:p>
      <text:p text:style-name="Preformatted_20_Text"/>
      <text:p text:style-name="P1"><text:s text:c="5"/><text:span text:style-name="T1">Пункт 12. <text:s text:c="2"/>Перебування <text:s text:c="2"/>потерпілого <text:s/>в <text:s/>стані <text:s/>алкогольного</text:span></text:p>
      <text:p text:style-name="P2">сп'яніння - 121, наркотичного - 122, тверезий - 123.</text:p>
      <text:p text:style-name="Preformatted_20_Text"/>
      <text:p text:style-name="P1"><text:s text:c="5"/><text:span text:style-name="T1">Запис робиться на підставі висновку, <text:s/>що складається лікарем,</text:span></text:p>
      <text:p text:style-name="P2">який проводив огляд потерпілого.</text:p>
      <text:p text:style-name="Preformatted_20_Text"/>
      <text:p text:style-name="P1"><text:s text:c="5"/><text:span text:style-name="T1">Пункт 15. Заповнюється відповідно до загального міжгалузевого</text:span></text:p>
      <text:p text:style-name="P2">класифікатора "Система позначення органів <text:s/>державного <text:s/>управління"</text:p>
      <text:p text:style-name="P2">(СПОДУ) <text:s text:c="2"/>або <text:s text:c="2"/>загального <text:s text:c="2"/>міжгалузевого <text:s/>класифікатора <text:s/>"Єдиний</text:p>
      <text:p text:style-name="P2">державний реєстр підприємств та організацій України" (ЄДРПОУ).</text:p>
      <text:p text:style-name="Preformatted_20_Text"/>
      <text:p text:style-name="Preformatted_20_Text"/>
      <text:p text:style-name="P1"><text:s text:c="50"/><text:span text:style-name="T1">Додаток 4</text:span></text:p>
      <text:p text:style-name="P1"><text:s text:c="43"/><text:span text:style-name="T1">до Порядку розслідування</text:span></text:p>
      <text:p text:style-name="P1"><text:s text:c="41"/><text:span text:style-name="T1">та обліку нещасних випадків</text:span></text:p>
      <text:p text:style-name="P1"><text:s text:c="43"/><text:span text:style-name="T1">невиробничого характеру</text:span></text:p>
      <text:p text:style-name="P1"><text:s text:c="44"/><text:span text:style-name="T1">(в редакції постанови </text:span></text:p>
      <text:p text:style-name="P1"><text:s text:c="41"/><text:span text:style-name="T1">Кабінету Міністрів України</text:span></text:p>
      <text:p text:style-name="P1"><text:s text:c="41"/><text:span text:style-name="T1">від 19 серпня 2009 р. N 885</text:span></text:p>
      <text:p text:style-name="P1"><text:s text:c="48"/><text:span text:style-name="T1">( 885-2009-п )</text:span></text:p>
      <text:p text:style-name="Preformatted_20_Text"/>
      <text:p text:style-name="Preformatted_20_Text"/>
      <text:p text:style-name="Preformatted_20_Text"/>
      <text:p text:style-name="P1"><text:s text:c="27"/><text:span text:style-name="T1">КЛАСИФІКАТОР</text:span></text:p>
      <text:p text:style-name="P1"><text:s text:c="12"/><text:span text:style-name="T1">нещасних випадків невиробничого характеру</text:span></text:p>
      <text:p text:style-name="Preformatted_20_Text"/>
      <text:p text:style-name="Preformatted_20_Text"/>
      <text:p text:style-name="P2">------------------------------------------------------------------</text:p>
      <text:p text:style-name="P2">| <text:s text:c="3"/>Код згідно з Міжнародною <text:s text:c="3"/>| <text:s text:c="9"/>Найменування <text:s text:c="8"/>|</text:p>
      <text:p text:style-name="P2">| <text:s text:c="2"/>статистичною класифікацією <text:s text:c="2"/>| <text:s text:c="30"/>|</text:p>
      <text:p text:style-name="P2">| <text:s/>хвороб і споріднених проблем <text:s/>| <text:s text:c="30"/>|</text:p>
      <text:p text:style-name="P2">| <text:s text:c="3"/>охорони здоров'я десятого <text:s text:c="2"/>| <text:s text:c="30"/>|</text:p>
      <text:p text:style-name="P2">| <text:s text:c="11"/>перегляду <text:s text:c="10"/>| <text:s text:c="30"/>|</text:p>
      <text:p text:style-name="P2">|--------------------------------+-------------------------------|</text:p>
      <text:p text:style-name="P2">|V01-V99 <text:s text:c="24"/>|Транспортні нещасні випадки <text:s text:c="3"/>|</text:p>
      <text:p text:style-name="P2">|--------------------------------+-------------------------------|</text:p>
      <text:p text:style-name="P2">|W00-W19 <text:s text:c="24"/>|Падіння <text:s text:c="23"/>|</text:p>
      <text:p text:style-name="P2"><text:soft-page-break/>|--------------------------------+-------------------------------|</text:p>
      <text:p text:style-name="P2">|W20-W49 <text:s text:c="24"/>|Випадкова дія неживих <text:s text:c="9"/>|</text:p>
      <text:p text:style-name="P2">| <text:s text:c="31"/>|механічних сил <text:s text:c="16"/>|</text:p>
      <text:p text:style-name="P2">|--------------------------------+-------------------------------|</text:p>
      <text:p text:style-name="P2">|W50-W64 <text:s text:c="24"/>|Вплив живих механічних сил <text:s text:c="4"/>|</text:p>
      <text:p text:style-name="P2">|--------------------------------+-------------------------------|</text:p>
      <text:p text:style-name="P2">|W65-W74 <text:s text:c="24"/>|Випадкове утоплення та <text:s text:c="8"/>|</text:p>
      <text:p text:style-name="P2">| <text:s text:c="31"/>|занурення у воду <text:s text:c="14"/>|</text:p>
      <text:p text:style-name="P2">|--------------------------------+-------------------------------|</text:p>
      <text:p text:style-name="P2">|W75-W84 <text:s text:c="24"/>|Інші нещасні випадки із <text:s text:c="7"/>|</text:p>
      <text:p text:style-name="P2">| <text:s text:c="31"/>|загрозою диханню <text:s text:c="14"/>|</text:p>
      <text:p text:style-name="P2">|--------------------------------+-------------------------------|</text:p>
      <text:p text:style-name="P2">|W85-W99 <text:s text:c="24"/>|Нещасні випадки, спричинені <text:s text:c="3"/>|</text:p>
      <text:p text:style-name="P2">| <text:s text:c="31"/>|електричним струмом, <text:s text:c="10"/>|</text:p>
      <text:p text:style-name="P2">| <text:s text:c="31"/>|випромінюванням, температурою <text:s/>|</text:p>
      <text:p text:style-name="P2">| <text:s text:c="31"/>|або тиском <text:s text:c="20"/>|</text:p>
      <text:p text:style-name="P2">|--------------------------------+-------------------------------|</text:p>
      <text:p text:style-name="P2">|ХОО-Х09 <text:s text:c="24"/>|Нещасні випадки, спричинені <text:s text:c="3"/>|</text:p>
      <text:p text:style-name="P2">| <text:s text:c="31"/>|дією диму, вогню та полум'я <text:s text:c="3"/>|</text:p>
      <text:p text:style-name="P2">|--------------------------------+-------------------------------|</text:p>
      <text:p text:style-name="P2">|Х10-Х19 <text:s text:c="24"/>|Нещасні випадки, спричинені <text:s text:c="3"/>|</text:p>
      <text:p text:style-name="P2">| <text:s text:c="31"/>|жаром та гарячими речовинами <text:s text:c="2"/>|</text:p>
      <text:p text:style-name="P2">| <text:s text:c="31"/>|(предметами) <text:s text:c="18"/>|</text:p>
      <text:p text:style-name="P2">|--------------------------------+-------------------------------|</text:p>
      <text:p text:style-name="P2">|Х20-Х29 <text:s text:c="24"/>|Отруєння, спричинені отруйними |</text:p>
      <text:p text:style-name="P2">| <text:s text:c="31"/>|тваринами та рослинами <text:s text:c="8"/>|</text:p>
      <text:p text:style-name="P2">|--------------------------------+-------------------------------|</text:p>
      <text:p text:style-name="P2">|Х3О-Х39 <text:s text:c="24"/>|Нещасні випадки, пов'язані з <text:s text:c="2"/>|</text:p>
      <text:p text:style-name="P2">| <text:s text:c="31"/>|дією природних факторів <text:s text:c="7"/>|</text:p>
      <text:p text:style-name="P2">|--------------------------------+-------------------------------|</text:p>
      <text:p text:style-name="P2">|Х40-Х49 <text:s text:c="24"/>|Випадкові отруєння та дія <text:s text:c="5"/>|</text:p>
      <text:p text:style-name="P2">| <text:s text:c="31"/>|отруйних речовин <text:s text:c="14"/>|</text:p>
      <text:p text:style-name="P2">|--------------------------------+-------------------------------|</text:p>
      <text:p text:style-name="P2">|Х45 <text:s text:c="28"/>|Випадкове отруєння та дія <text:s text:c="5"/>|</text:p>
      <text:p text:style-name="P2">| <text:s text:c="31"/>|алкоголю <text:s text:c="22"/>|</text:p>
      <text:p text:style-name="P2">|--------------------------------+-------------------------------|</text:p>
      <text:p text:style-name="P2">|Х50-Х57 <text:s text:c="24"/>|Вплив перенапруження, <text:s text:c="9"/>|</text:p>
      <text:p text:style-name="P2">| <text:s text:c="31"/>|подорожування та нестатків <text:s text:c="4"/>|</text:p>
      <text:p text:style-name="P2">|--------------------------------+-------------------------------|</text:p>
      <text:p text:style-name="P2">|X58-X59 <text:s text:c="24"/>|Нещасні випадки внаслідок дії <text:s/>|</text:p>
      <text:p text:style-name="P2">| <text:s text:c="31"/>|інших та неуточнених факторів <text:s/>|</text:p>
      <text:p text:style-name="P2">|--------------------------------+-------------------------------|</text:p>
      <text:p text:style-name="P2">|X60-X84 <text:s text:c="24"/>|Навмисне самоушкодження <text:s text:c="7"/>|</text:p>
      <text:p text:style-name="P2">|--------------------------------+-------------------------------|</text:p>
      <text:p text:style-name="P2">|X85-Y09 <text:s text:c="24"/>|Напад з метою вбивства чи <text:s text:c="5"/>|</text:p>
      <text:p text:style-name="P2">| <text:s text:c="31"/>|нанесення ушкодження <text:s text:c="10"/>|</text:p>
      <text:p text:style-name="P2">|--------------------------------+-------------------------------|</text:p>
      <text:p text:style-name="P2">|Y10-Y34 <text:s text:c="24"/>|Ушкодження з невизначеними <text:s text:c="4"/>|</text:p>
      <text:p text:style-name="P2">| <text:s text:c="31"/>|намірами <text:s text:c="22"/>|</text:p>
      <text:p text:style-name="P2">|--------------------------------+-------------------------------|</text:p>
      <text:p text:style-name="P2">|Y35-Y36 <text:s text:c="24"/>|Дії, передбачені законом та <text:s text:c="3"/>|</text:p>
      <text:p text:style-name="P2">| <text:s text:c="31"/>|військовими операціями <text:s text:c="8"/>|</text:p>
      <text:p text:style-name="P2">|--------------------------------+-------------------------------|</text:p>
      <text:p text:style-name="P2">|Y40-Y84 <text:s text:c="24"/>|Ускладнення внаслідок <text:s text:c="9"/>|</text:p>
      <text:p text:style-name="P2">| <text:s text:c="31"/>|терапевтичного та хірургічного |</text:p>
      <text:p text:style-name="P2">| <text:s text:c="31"/>|втручання <text:s text:c="21"/>|</text:p>
      <text:p text:style-name="P2">|--------------------------------+-------------------------------|</text:p>
      <text:p text:style-name="P2">|Y85-Y89 <text:s text:c="24"/>|Віддалені наслідки зовнішніх <text:s text:c="2"/>|</text:p>
      <text:p text:style-name="P2">| <text:s text:c="31"/>|причин захворюваності та <text:s text:c="6"/>|</text:p>
      <text:p text:style-name="P2">| <text:s text:c="31"/>|смертності <text:s text:c="20"/>|</text:p>
      <text:p text:style-name="P2">------------------------------------------------------------------</text:p>
      <text:p text:style-name="Preformatted_20_Text"/>
      <text:p text:style-name="P2">{ <text:s/>Додаток <text:s/>4 <text:s/>в <text:s/>редакції <text:s/>Постанови <text:s/>КМ N 885 ( 885-2009-п ) від</text:p>
      <text:p text:style-name="P2">19.08.2009 }</text:p>
      <text:p text:style-name="Preformatted_20_Text"/>
      <text:p text:style-name="Preformatted_20_Text"/>
      <text:p text:style-name="P1"><text:s text:c="48"/><text:span text:style-name="T1">Додаток 5</text:span></text:p>
      <text:p text:style-name="P1"><text:soft-page-break/><text:s text:c="41"/><text:span text:style-name="T1">до Порядку розслідування</text:span></text:p>
      <text:p text:style-name="P1"><text:s text:c="39"/><text:span text:style-name="T1">та обліку нещасних випадків</text:span></text:p>
      <text:p text:style-name="P1"><text:s text:c="41"/><text:span text:style-name="T1">невиробничого характеру</text:span></text:p>
      <text:p text:style-name="Preformatted_20_Text"/>
      <text:p text:style-name="P1"><text:s text:c="27"/><text:span text:style-name="T1">КЛАСИФІКАТОР</text:span></text:p>
      <text:p text:style-name="P1"><text:s text:c="21"/><text:span text:style-name="T1">причин нещасного випадку</text:span></text:p>
      <text:p text:style-name="Preformatted_20_Text"/>
      <text:p text:style-name="P2">------------------------------------------------------------------</text:p>
      <text:p text:style-name="P2">Код |</text:p>
      <text:p text:style-name="P2">------------------------------------------------------------------</text:p>
      <text:p text:style-name="P2">100 <text:s/>Конструктивні <text:s text:c="4"/>недоліки, <text:s text:c="3"/>недосконалість, <text:s text:c="4"/>недостатня</text:p>
      <text:p text:style-name="P1"><text:s text:c="5"/><text:span text:style-name="T1">надійність, у тому числі:</text:span></text:p>
      <text:p text:style-name="Preformatted_20_Text"/>
      <text:p text:style-name="P2">101 <text:s/>побутової техніки та приладів</text:p>
      <text:p text:style-name="Preformatted_20_Text"/>
      <text:p text:style-name="P2">102 <text:s/>транспортних засобів</text:p>
      <text:p text:style-name="Preformatted_20_Text"/>
      <text:p text:style-name="P2">110 <text:s/>Незадовільний технічний стан, у тому числі:</text:p>
      <text:p text:style-name="Preformatted_20_Text"/>
      <text:p text:style-name="P2">111 <text:s/>транспортних засобів</text:p>
      <text:p text:style-name="Preformatted_20_Text"/>
      <text:p text:style-name="P2">112 <text:s/>побутової техніки та побутових приладів</text:p>
      <text:p text:style-name="Preformatted_20_Text"/>
      <text:p text:style-name="P2">113 <text:s/>споруд, будинків, конструкцій</text:p>
      <text:p text:style-name="Preformatted_20_Text"/>
      <text:p text:style-name="P2">114 <text:s/>доріг, проїздів, проходів тощо</text:p>
      <text:p text:style-name="Preformatted_20_Text"/>
      <text:p text:style-name="P2">120 <text:s/>Відсутність або недоліки документації з <text:s text:c="3"/>експлуатації <text:s text:c="3"/>чи</text:p>
      <text:p text:style-name="P1"><text:s text:c="5"/><text:span text:style-name="T1">користування побутовими приладами, устаткуванням, предметами,</text:span></text:p>
      <text:p text:style-name="P1"><text:s text:c="5"/><text:span text:style-name="T1">речовинами тощо</text:span></text:p>
      <text:p text:style-name="Preformatted_20_Text"/>
      <text:p text:style-name="P2">130 <text:s/>Порушення <text:s text:c="3"/>або <text:s text:c="2"/>недотримання норм і правил безпеки, у тому</text:p>
      <text:p text:style-name="P1"><text:s text:c="5"/><text:span text:style-name="T1">числі:</text:span></text:p>
      <text:p text:style-name="Preformatted_20_Text"/>
      <text:p text:style-name="P2">131 <text:s/>правил дорожнього руху</text:p>
      <text:p text:style-name="Preformatted_20_Text"/>
      <text:p text:style-name="P2">132 <text:s/>правил пожежної безпеки</text:p>
      <text:p text:style-name="Preformatted_20_Text"/>
      <text:p text:style-name="P2">133 <text:s/>вимог <text:s/>безпеки <text:s text:c="2"/>під <text:s text:c="2"/>час <text:s text:c="2"/>експлуатації <text:s/>будівель, <text:s/>споруд,</text:p>
      <text:p text:style-name="P1"><text:s text:c="5"/><text:span text:style-name="T1">технічних засобів, устаткування, побутових приладів</text:span></text:p>
      <text:p text:style-name="Preformatted_20_Text"/>
      <text:p text:style-name="P2">140 <text:s/>Порушення <text:s text:c="4"/>або <text:s text:c="2"/>недотримання санітарно-гігієничних норм і</text:p>
      <text:p text:style-name="P1"><text:s text:c="5"/><text:span text:style-name="T1">вимог, особистої гігієни, у тому числі:</text:span></text:p>
      <text:p text:style-name="Preformatted_20_Text"/>
      <text:p text:style-name="P2">141 <text:s/>реалізація неякісних, небезпечних та фальсифікованих товарів</text:p>
      <text:p text:style-name="Preformatted_20_Text"/>
      <text:p text:style-name="P2">142 <text:s/>споживання неякісних харчових продуктів, напоїв, грибів</text:p>
      <text:p text:style-name="Preformatted_20_Text"/>
      <text:p text:style-name="P2">150 <text:s/>Відсутність <text:s/>систем <text:s text:c="2"/>сигналізації, <text:s/>оповіщення, <text:s/>вентиляції,</text:p>
      <text:p text:style-name="P1"><text:s text:c="5"/><text:span text:style-name="T1">захисних пристроїв, огороджень</text:span></text:p>
      <text:p text:style-name="Preformatted_20_Text"/>
      <text:p text:style-name="P2">160 <text:s/>Недостатня інформованість населення</text:p>
      <text:p text:style-name="Preformatted_20_Text"/>
      <text:p text:style-name="P2">170 <text:s/>Особиста необережність</text:p>
      <text:p text:style-name="Preformatted_20_Text"/>
      <text:p text:style-name="P2">180 <text:s/>Незадовільний психофізіологічний стан, перебування в <text:s text:c="3"/>стані</text:p>
      <text:p text:style-name="P1"><text:s text:c="5"/><text:span text:style-name="T1">алкогольного, <text:s text:c="2"/>наркотичного <text:s text:c="5"/>сп'яніння, токсикологічного</text:span></text:p>
      <text:p text:style-name="P1"><text:s text:c="5"/><text:span text:style-name="T1">отруєння</text:span></text:p>
      <text:p text:style-name="Preformatted_20_Text"/>
      <text:p text:style-name="P2">190 <text:s/>Протиправні дії інших осіб</text:p>
      <text:p text:style-name="Preformatted_20_Text"/>
      <text:p text:style-name="P2">200 <text:s/>Інші</text:p>
      <text:p text:style-name="Preformatted_20_Text"/>
      <text:p text:style-name="P2">{ <text:s/>Додаток <text:s/>5 <text:s/>із <text:s/>змінами, внесеними згідно з Постановою КМ N 885</text:p>
      <text:p text:style-name="P2">( 885-2009-п ) від 19.08.2009 }</text:p>
      <text:p text:style-name="Preformatted_20_Text"/>
      <text:p text:style-name="Preformatted_20_Text"/>
      <text:p text:style-name="P1"><text:soft-page-break/><text:s text:c="48"/><text:span text:style-name="T1">Додаток 6</text:span></text:p>
      <text:p text:style-name="P1"><text:s text:c="41"/><text:span text:style-name="T1">до Порядку розслідування</text:span></text:p>
      <text:p text:style-name="P1"><text:s text:c="40"/><text:span text:style-name="T1">та обліку нещасних випадків</text:span></text:p>
      <text:p text:style-name="P1"><text:s text:c="41"/><text:span text:style-name="T1">невиробничого характеру</text:span></text:p>
      <text:p text:style-name="Preformatted_20_Text"/>
      <text:p text:style-name="P1"><text:s text:c="27"/><text:span text:style-name="T1">КЛАСИФІКАТОР</text:span></text:p>
      <text:p text:style-name="P1"><text:s text:c="27"/><text:span text:style-name="T1">місця подій</text:span></text:p>
      <text:p text:style-name="Preformatted_20_Text"/>
      <text:p text:style-name="P2">------------------------------------------------------------------</text:p>
      <text:p text:style-name="P2">Код |</text:p>
      <text:p text:style-name="P2">------------------------------------------------------------------</text:p>
      <text:p text:style-name="P2">10 <text:s text:c="2"/>Навчально-виховний <text:s/>заклад (дитячий садок, <text:s/>школа, <text:s/>інтернат,</text:p>
      <text:p text:style-name="P1"><text:s text:c="5"/><text:span text:style-name="T1">коледж, інститут тощо)</text:span></text:p>
      <text:p text:style-name="Preformatted_20_Text"/>
      <text:p text:style-name="P2">11 <text:s text:c="2"/>Адміністративний будинок тощо</text:p>
      <text:p text:style-name="Preformatted_20_Text"/>
      <text:p text:style-name="P2">12 <text:s text:c="2"/>Лікувально-профілактичний заклад або донорський пункт</text:p>
      <text:p text:style-name="Preformatted_20_Text"/>
      <text:p text:style-name="P2">13 <text:s text:c="2"/>Видовищний <text:s/>або спортивний заклад (кінотеатр, театр, стадіон,</text:p>
      <text:p text:style-name="P1"><text:s text:c="5"/><text:span text:style-name="T1">плавальний басейн, зоопарк тощо)</text:span></text:p>
      <text:p text:style-name="Preformatted_20_Text"/>
      <text:p text:style-name="P2">14 <text:s text:c="2"/>Місце <text:s text:c="2"/>організованого відпочинку (санаторій, <text:s/>профілакторій,</text:p>
      <text:p text:style-name="P1"><text:s text:c="5"/><text:span text:style-name="T1">будинок та база відпочинку, атракціон, <text:s/>парк, <text:s text:c="2"/>організований</text:span></text:p>
      <text:p text:style-name="P1"><text:s text:c="5"/><text:span text:style-name="T1">пляж, спортивний та оздоровчий табір, туристична база та база</text:span></text:p>
      <text:p text:style-name="P1"><text:s text:c="5"/><text:span text:style-name="T1">відпочинку тощо)</text:span></text:p>
      <text:p text:style-name="Preformatted_20_Text"/>
      <text:p text:style-name="P2">15 <text:s text:c="2"/>Місце для занять спортом (стадіон, спортивний зал, <text:s/>футбольне</text:p>
      <text:p text:style-name="P1"><text:s text:c="5"/><text:span text:style-name="T1">поле, <text:s text:c="2"/>ковзанка, кінно-спортивна база, спортивний <text:s/>майданчик</text:span></text:p>
      <text:p text:style-name="P1"><text:s text:c="5"/><text:span text:style-name="T1">тощо)</text:span></text:p>
      <text:p text:style-name="Preformatted_20_Text"/>
      <text:p text:style-name="P2">16 <text:s text:c="2"/>Торговельний <text:s/>об'єкт (ринок, магазин) або об'єкт громадського</text:p>
      <text:p text:style-name="P1"><text:s text:c="5"/><text:span text:style-name="T1">харчування (ресторан, кафе, їдальня тощо)</text:span></text:p>
      <text:p text:style-name="Preformatted_20_Text"/>
      <text:p text:style-name="P2">17 <text:s text:c="3"/>Місце неорганізованого відпочинку та <text:s text:c="2"/>туризму (ліс, <text:s/>річка,</text:p>
      <text:p text:style-name="P1"><text:s text:c="6"/><text:span text:style-name="T1">неорганізований пляж, гори, печери тощо)</text:span></text:p>
      <text:p text:style-name="Preformatted_20_Text"/>
      <text:p text:style-name="P2">18 <text:s text:c="3"/>Місце проживання (квартира, житловий будинок, дача, <text:s/>домашні</text:p>
      <text:p text:style-name="P1"><text:s text:c="6"/><text:span text:style-name="T1">та господарські приміщення тощо)</text:span></text:p>
      <text:p text:style-name="Preformatted_20_Text"/>
      <text:p text:style-name="P2">19 <text:s text:c="3"/>Спеціальне <text:s text:c="3"/>місце <text:s text:c="3"/>перебування <text:s text:c="3"/>(гуртожиток, <text:s/>лікарня,</text:p>
      <text:p text:style-name="P1"><text:s text:c="6"/><text:span text:style-name="T1">госпіталь, дитячий <text:s text:c="2"/>будинок, <text:s text:c="2"/>будинок <text:s text:c="2"/>для <text:s text:c="2"/>престарілих,</text:span></text:p>
      <text:p text:style-name="P1"><text:s text:c="6"/><text:span text:style-name="T1">притулок тощо)</text:span></text:p>
      <text:p text:style-name="Preformatted_20_Text"/>
      <text:p text:style-name="P2">20 <text:s text:c="3"/>Дача, садова та присадибна ділянки, город, гараж</text:p>
      <text:p text:style-name="Preformatted_20_Text"/>
      <text:p text:style-name="P2">21 <text:s text:c="3"/>Дорога, вулиця, тротуар, стежка, сходи</text:p>
      <text:p text:style-name="Preformatted_20_Text"/>
      <text:p text:style-name="P2">22 <text:s text:c="3"/>Транспортні засоби (автобус, трамвай, метрополітен тощо)</text:p>
      <text:p text:style-name="Preformatted_20_Text"/>
      <text:p text:style-name="P2">23 <text:s text:c="3"/>Ліфт будинку</text:p>
      <text:p text:style-name="Preformatted_20_Text"/>
      <text:p text:style-name="P2">24 <text:s text:c="3"/>Інші місця</text:p>
      <text:p text:style-name="Preformatted_20_Text"/>
      <text:p text:style-name="Preformatted_20_Text"/>
      <text:p text:style-name="P1"><text:s text:c="48"/><text:span text:style-name="T1">Додаток 7</text:span></text:p>
      <text:p text:style-name="P1"><text:s text:c="41"/><text:span text:style-name="T1">до Порядку розслідування</text:span></text:p>
      <text:p text:style-name="P1"><text:s text:c="39"/><text:span text:style-name="T1">та обліку нещасних випадків</text:span></text:p>
      <text:p text:style-name="P1"><text:s text:c="41"/><text:span text:style-name="T1">невиробничого характеру</text:span></text:p>
      <text:p text:style-name="Preformatted_20_Text"/>
      <text:p text:style-name="P2">Зразок</text:p>
      <text:p text:style-name="Preformatted_20_Text"/>
      <text:p text:style-name="P1"><text:s text:c="30"/><text:span text:style-name="T1">ЖУРНАЛ</text:span></text:p>
      <text:p text:style-name="P1"><text:s text:c="7"/><text:span text:style-name="T1">реєстрації нещасних випадків невиробничого характеру</text:span></text:p>
      <text:p text:style-name="P1"><text:s text:c="19"/><text:span text:style-name="T1">----------------------------</text:span></text:p>
      <text:p text:style-name="P1"><text:s text:c="20"/><text:span text:style-name="T1">(найменування організації)</text:span></text:p>
      <text:p text:style-name="Preformatted_20_Text"/>
      <text:p text:style-name="P2">-------------------------------------------------------------------------------------------<text:soft-page-break/>-----------------</text:p>
      <text:p text:style-name="P1"><text:s text:c="3"/><text:span text:style-name="T1">|Прізвище, |Професія|Адреса|Місце, |Дата <text:s/>|Дата і час <text:s text:c="3"/>|Дата <text:s text:c="3"/>|Подія, <text:s/>|Причини |Діагноз|Дата видачі</text:span></text:p>
      <text:p text:style-name="P1"><text:s/><text:span text:style-name="T1">N |ім'я та по|(посада)|потер-|де <text:s text:c="4"/>|і час |звернення <text:s text:c="4"/>|складен-|що <text:s text:c="5"/>|травму- | <text:s text:c="6"/>|акта за</text:span></text:p>
      <text:p text:style-name="P2">з/п|батькові <text:s/>|або рід |пілого|стався |трав- |до лікувально-|ня акта |призвела|вання <text:s text:c="2"/>| <text:s text:c="6"/>|формою НТ</text:p>
      <text:p text:style-name="P1"><text:s text:c="3"/><text:span text:style-name="T1">|потерпіло-|занять <text:s/>| <text:s text:c="5"/>|нещас- |муван-|профілак- <text:s text:c="4"/>|за <text:s text:c="5"/>|до <text:s text:c="5"/>| <text:s text:c="7"/>| <text:s text:c="6"/>|та підпис</text:span></text:p>
      <text:p text:style-name="P1"><text:s text:c="3"/><text:span text:style-name="T1">|го, рік <text:s text:c="2"/>| <text:s text:c="7"/>| <text:s text:c="5"/>|ний <text:s text:c="3"/>|ня <text:s text:c="3"/>|тичного <text:s text:c="6"/>|формою <text:s/>|нещасно-| <text:s text:c="7"/>| <text:s text:c="6"/>|особи, яка</text:span></text:p>
      <text:p text:style-name="P1"><text:s text:c="3"/><text:span text:style-name="T1">|народження| <text:s text:c="7"/>| <text:s text:c="5"/>|випадок| <text:s text:c="5"/>|закладу <text:s text:c="6"/>|НТ <text:s text:c="5"/>|го <text:s text:c="5"/>| <text:s text:c="7"/>| <text:s text:c="6"/>|його</text:span></text:p>
      <text:p text:style-name="P1"><text:s text:c="3"/><text:span text:style-name="T1">| <text:s text:c="9"/>| <text:s text:c="7"/>| <text:s text:c="5"/>| <text:s text:c="6"/>| <text:s text:c="5"/>| <text:s text:c="13"/>| <text:s text:c="7"/>|випадку | <text:s text:c="7"/>| <text:s text:c="6"/>|отримала</text:span></text:p>
      <text:p text:style-name="P2">------------------------------------------------------------------------------------------------------------</text:p>
      <text:p text:style-name="Preformatted_20_Text"/>
      <text:p text:style-name="Preformatted_20_Text"/>
      <text:p text:style-name="P1"><text:s text:c="48"/><text:span text:style-name="T1">Додаток 8</text:span></text:p>
      <text:p text:style-name="P1"><text:s text:c="43"/><text:span text:style-name="T1">до Порядку розслідування</text:span></text:p>
      <text:p text:style-name="P1"><text:s text:c="41"/><text:span text:style-name="T1">та обліку нещасних випадків</text:span></text:p>
      <text:p text:style-name="P1"><text:s text:c="43"/><text:span text:style-name="T1">невиробничого характеру</text:span></text:p>
      <text:p text:style-name="P1"><text:s text:c="44"/><text:span text:style-name="T1">(в редакції постанови </text:span></text:p>
      <text:p text:style-name="P1"><text:s text:c="41"/><text:span text:style-name="T1">Кабінету Міністрів України</text:span></text:p>
      <text:p text:style-name="P1"><text:s text:c="41"/><text:span text:style-name="T1">від 19 серпня 2009 р. N 885</text:span></text:p>
      <text:p text:style-name="P1"><text:s text:c="48"/><text:span text:style-name="T1">( 885-2009-п )</text:span></text:p>
      <text:p text:style-name="Preformatted_20_Text"/>
      <text:p text:style-name="Preformatted_20_Text"/>
      <text:p text:style-name="P1"><text:s text:c="31"/><text:span text:style-name="T1">ЗВІТ</text:span></text:p>
      <text:p text:style-name="P1"><text:s text:c="11"/><text:span text:style-name="T1">про нещасні випадки невиробничого характеру</text:span></text:p>
      <text:p text:style-name="P1"><text:s text:c="21"/><text:span text:style-name="T1">за ____________ 20___ р.</text:span></text:p>
      <text:p text:style-name="P1"><text:s text:c="3"/><text:span text:style-name="T1">___________________________________________________________</text:span></text:p>
      <text:p text:style-name="P1"><text:s text:c="3"/><text:span text:style-name="T1">(найменування лікувально-профілактичного закладу, місцевого</text:span></text:p>
      <text:p text:style-name="P1"><text:s text:c="3"/><text:span text:style-name="T1">___________________________________________________________</text:span></text:p>
      <text:p text:style-name="P1"><text:s text:c="3"/><text:span text:style-name="T1">органу виконавчої влади або органу місцевого самоврядування)</text:span></text:p>
      <text:p text:style-name="Preformatted_20_Text"/>
      <text:p text:style-name="Preformatted_20_Text"/>
      <text:p text:style-name="P2">------------------------------------------------------------------------------------------------</text:p>
      <text:p text:style-name="P2">| <text:s/>Код <text:s text:c="2"/>| <text:s text:c="2"/>Найменування <text:s text:c="4"/>| Усього | <text:s/>Потерпілі <text:s/>| <text:s/>Групові нещасні <text:s text:c="2"/>| <text:s/>Нещасні випадки <text:s text:c="2"/>|</text:p>
      <text:p text:style-name="P2">|згідно <text:s/>| <text:s text:c="19"/>|нещасних| <text:s text:c="12"/>| <text:s text:c="4"/>випадки <text:s text:c="7"/>| <text:s text:c="2"/>з дітьми віком <text:s text:c="2"/>|</text:p>
      <text:p text:style-name="P2">|з Міжна-| <text:s text:c="19"/>|випадків| <text:s text:c="12"/>| <text:s text:c="19"/>| <text:s text:c="3"/>до 14 років <text:s text:c="4"/>|</text:p>
      <text:p text:style-name="P2">|родною <text:s/>| <text:s text:c="19"/>| <text:s text:c="7"/>|-------------+--------------------+--------------------|</text:p>
      <text:p text:style-name="P2">|статис- | <text:s text:c="19"/>| <text:s text:c="7"/>|усього|у тому|усього|усього|у тому|усього|усього|у тому|</text:p>
      <text:p text:style-name="P2">|тичною <text:s/>| <text:s text:c="19"/>| <text:s text:c="7"/>| <text:s text:c="5"/>|тому <text:s/>| <text:s text:c="5"/>|потер-|тому <text:s/>| <text:s text:c="5"/>|потер-|тому <text:s/>|</text:p>
      <text:p text:style-name="P2">|класи- <text:s/>| <text:s text:c="19"/>| <text:s text:c="7"/>| <text:s text:c="5"/>|числі | <text:s text:c="5"/>|пілих |числі | <text:s text:c="5"/>|пілих |числі |</text:p>
      <text:p text:style-name="P2">|фікацією| <text:s text:c="19"/>| <text:s text:c="7"/>| <text:s text:c="5"/>|із <text:s text:c="3"/>| <text:s text:c="5"/>| <text:s text:c="5"/>|із <text:s text:c="3"/>| <text:s text:c="5"/>| <text:s text:c="5"/>|із <text:s text:c="3"/>|</text:p>
      <text:p text:style-name="P2">|хвороб і| <text:s text:c="19"/>| <text:s text:c="7"/>| <text:s text:c="5"/>|смер- | <text:s text:c="5"/>| <text:s text:c="5"/>|смер- | <text:s text:c="5"/>| <text:s text:c="5"/>|смер- |</text:p>
      <text:p text:style-name="P2">|спорід- | <text:s text:c="19"/>| <text:s text:c="7"/>| <text:s text:c="5"/>|тель- | <text:s text:c="5"/>| <text:s text:c="5"/>|тель- | <text:s text:c="5"/>| <text:s text:c="5"/>|тель- |</text:p>
      <text:p text:style-name="P2">|нених <text:s text:c="2"/>| <text:s text:c="19"/>| <text:s text:c="7"/>| <text:s text:c="5"/>|ним <text:s text:c="2"/>| <text:s text:c="5"/>| <text:s text:c="5"/>|ним <text:s text:c="2"/>| <text:s text:c="5"/>| <text:s text:c="5"/>|ним <text:s text:c="2"/>|</text:p>
      <text:p text:style-name="P2">|проблем | <text:s text:c="19"/>| <text:s text:c="7"/>| <text:s text:c="5"/>|нас- <text:s/>| <text:s text:c="5"/>| <text:s text:c="5"/>|нас- <text:s/>| <text:s text:c="5"/>| <text:s text:c="5"/>|нас- <text:s/>|</text:p>
      <text:p text:style-name="P2">|охорони | <text:s text:c="19"/>| <text:s text:c="7"/>| <text:s text:c="5"/>|лідком| <text:s text:c="5"/>| <text:s text:c="5"/>|лідком| <text:s text:c="5"/>| <text:s text:c="5"/>|лідком|</text:p>
      <text:p text:style-name="P2">|здоров'я| <text:s text:c="19"/>| <text:s text:c="7"/>| <text:s text:c="5"/>| <text:s text:c="5"/>| <text:s text:c="5"/>| <text:s text:c="5"/>| <text:s text:c="5"/>| <text:s text:c="5"/>| <text:s text:c="5"/>| <text:s text:c="5"/><text:soft-page-break/>|</text:p>
      <text:p text:style-name="P2">|десятого| <text:s text:c="19"/>| <text:s text:c="7"/>| <text:s text:c="5"/>| <text:s text:c="5"/>| <text:s text:c="5"/>| <text:s text:c="5"/>| <text:s text:c="5"/>| <text:s text:c="5"/>| <text:s text:c="5"/>| <text:s text:c="5"/>|</text:p>
      <text:p text:style-name="P2">|пере- <text:s text:c="2"/>| <text:s text:c="19"/>| <text:s text:c="7"/>| <text:s text:c="5"/>| <text:s text:c="5"/>| <text:s text:c="5"/>| <text:s text:c="5"/>| <text:s text:c="5"/>| <text:s text:c="5"/>| <text:s text:c="5"/>| <text:s text:c="5"/>|</text:p>
      <text:p text:style-name="P2">|гляду <text:s text:c="2"/>| <text:s text:c="19"/>| <text:s text:c="7"/>| <text:s text:c="5"/>| <text:s text:c="5"/>| <text:s text:c="5"/>| <text:s text:c="5"/>| <text:s text:c="5"/>| <text:s text:c="5"/>| <text:s text:c="5"/>| <text:s text:c="5"/>|</text:p>
      <text:p text:style-name="P2">|--------+--------------------+--------+------+------+------+------+------+------+------+------|</text:p>
      <text:p text:style-name="P2">|V01-V99 |Транспортні <text:s text:c="8"/>| <text:s text:c="7"/>| <text:s text:c="5"/>| <text:s text:c="5"/>| <text:s text:c="5"/>| <text:s text:c="5"/>| <text:s text:c="5"/>| <text:s text:c="5"/>| <text:s text:c="5"/>| <text:s text:c="5"/>|</text:p>
      <text:p text:style-name="P2">| <text:s text:c="7"/>|нещасні випадки <text:s text:c="4"/>| <text:s text:c="7"/>| <text:s text:c="5"/>| <text:s text:c="5"/>| <text:s text:c="5"/>| <text:s text:c="5"/>| <text:s text:c="5"/>| <text:s text:c="5"/>| <text:s text:c="5"/>| <text:s text:c="5"/>|</text:p>
      <text:p text:style-name="P2">|--------+--------------------+--------+------+------+------+------+------+------+------+------|</text:p>
      <text:p text:style-name="P2">|W00-W19 |Падіння <text:s text:c="12"/>| <text:s text:c="7"/>| <text:s text:c="5"/>| <text:s text:c="5"/>| <text:s text:c="5"/>| <text:s text:c="5"/>| <text:s text:c="5"/>| <text:s text:c="5"/>| <text:s text:c="5"/>| <text:s text:c="5"/>|</text:p>
      <text:p text:style-name="P2">|--------+--------------------+--------+------+------+------+------+------+------+------+------|</text:p>
      <text:p text:style-name="P2">|W20-W49 |Випадкова дія <text:s text:c="6"/>| <text:s text:c="7"/>| <text:s text:c="5"/>| <text:s text:c="5"/>| <text:s text:c="5"/>| <text:s text:c="5"/>| <text:s text:c="5"/>| <text:s text:c="5"/>| <text:s text:c="5"/>| <text:s text:c="5"/>|</text:p>
      <text:p text:style-name="P2">| <text:s text:c="7"/>|неживих <text:s text:c="12"/>| <text:s text:c="7"/>| <text:s text:c="5"/>| <text:s text:c="5"/>| <text:s text:c="5"/>| <text:s text:c="5"/>| <text:s text:c="5"/>| <text:s text:c="5"/>| <text:s text:c="5"/>| <text:s text:c="5"/>|</text:p>
      <text:p text:style-name="P2">| <text:s text:c="7"/>|механічних сил <text:s text:c="5"/>| <text:s text:c="7"/>| <text:s text:c="5"/>| <text:s text:c="5"/>| <text:s text:c="5"/>| <text:s text:c="5"/>| <text:s text:c="5"/>| <text:s text:c="5"/>| <text:s text:c="5"/>| <text:s text:c="5"/>|</text:p>
      <text:p text:style-name="P2">|--------+--------------------+--------+------+------+------+------+------+------+------+------|</text:p>
      <text:p text:style-name="P2">|W50-W64 |Вплив живих <text:s text:c="8"/>| <text:s text:c="7"/>| <text:s text:c="5"/>| <text:s text:c="5"/>| <text:s text:c="5"/>| <text:s text:c="5"/>| <text:s text:c="5"/>| <text:s text:c="5"/>| <text:s text:c="5"/>| <text:s text:c="5"/>|</text:p>
      <text:p text:style-name="P2">| <text:s text:c="7"/>|механічних сил <text:s text:c="5"/>| <text:s text:c="7"/>| <text:s text:c="5"/>| <text:s text:c="5"/>| <text:s text:c="5"/>| <text:s text:c="5"/>| <text:s text:c="5"/>| <text:s text:c="5"/>| <text:s text:c="5"/>| <text:s text:c="5"/>|</text:p>
      <text:p text:style-name="P2">|--------+--------------------+--------+------+------+------+------+------+------+------+------|</text:p>
      <text:p text:style-name="P2">|W65-W74 |Випадкове <text:s text:c="10"/>| <text:s text:c="7"/>| <text:s text:c="5"/>| <text:s text:c="5"/>| <text:s text:c="5"/>| <text:s text:c="5"/>| <text:s text:c="5"/>| <text:s text:c="5"/>| <text:s text:c="5"/>| <text:s text:c="5"/>|</text:p>
      <text:p text:style-name="P2">| <text:s text:c="7"/>|утоплення та <text:s text:c="7"/>| <text:s text:c="7"/>| <text:s text:c="5"/>| <text:s text:c="5"/>| <text:s text:c="5"/>| <text:s text:c="5"/>| <text:s text:c="5"/>| <text:s text:c="5"/>| <text:s text:c="5"/>| <text:s text:c="5"/>|</text:p>
      <text:p text:style-name="P2">| <text:s text:c="7"/>|занурення у воду <text:s text:c="3"/>| <text:s text:c="7"/>| <text:s text:c="5"/>| <text:s text:c="5"/>| <text:s text:c="5"/>| <text:s text:c="5"/>| <text:s text:c="5"/>| <text:s text:c="5"/>| <text:s text:c="5"/>| <text:s text:c="5"/>|</text:p>
      <text:p text:style-name="P2">|--------+--------------------+--------+------+------+------+------+------+------+------+------|</text:p>
      <text:p text:style-name="P2">|W75-W84 |Інші нещасні <text:s text:c="7"/>| <text:s text:c="7"/>| <text:s text:c="5"/>| <text:s text:c="5"/>| <text:s text:c="5"/>| <text:s text:c="5"/>| <text:s text:c="5"/>| <text:s text:c="5"/>| <text:s text:c="5"/>| <text:s text:c="5"/>|</text:p>
      <text:p text:style-name="P2">| <text:s text:c="7"/>|випадки із <text:s text:c="9"/>| <text:s text:c="7"/>| <text:s text:c="5"/>| <text:s text:c="5"/>| <text:s text:c="5"/>| <text:s text:c="5"/>| <text:s text:c="5"/>| <text:s text:c="5"/>| <text:s text:c="5"/>| <text:s text:c="5"/>|</text:p>
      <text:p text:style-name="P2">| <text:s text:c="7"/>|загрозою диханню <text:s text:c="3"/>| <text:s text:c="7"/>| <text:s text:c="5"/>| <text:s text:c="5"/>| <text:s text:c="5"/>| <text:s text:c="5"/>| <text:s text:c="5"/>| <text:s text:c="5"/>| <text:s text:c="5"/>| <text:s text:c="5"/>|</text:p>
      <text:p text:style-name="P2">|--------+--------------------+--------+------+------+------+------+------+------+------+------|</text:p>
      <text:p text:style-name="P2">|W85-W99 |Нещасні випадки, <text:s text:c="3"/>| <text:s text:c="7"/>| <text:s text:c="5"/>| <text:s text:c="5"/>| <text:s text:c="5"/>| <text:s text:c="5"/>| <text:s text:c="5"/>| <text:s text:c="5"/>| <text:s text:c="5"/>| <text:s text:c="5"/>|</text:p>
      <text:p text:style-name="P2">| <text:s text:c="7"/>|спричинені <text:s text:c="9"/>| <text:s text:c="7"/>| <text:s text:c="5"/>| <text:s text:c="5"/>| <text:s text:c="5"/>| <text:s text:c="5"/>| <text:s text:c="5"/>| <text:s text:c="5"/>| <text:s text:c="5"/>| <text:s text:c="5"/>|</text:p>
      <text:p text:style-name="P2">| <text:s text:c="7"/>|електричним струмом,| <text:s text:c="7"/>| <text:s text:c="5"/>| <text:s text:c="5"/>| <text:s text:c="5"/>| <text:s text:c="5"/>| <text:s text:c="5"/>| <text:s text:c="5"/>| <text:s text:c="5"/>| <text:s text:c="5"/>|</text:p>
      <text:p text:style-name="P2">| <text:s text:c="7"/>|випромінюванням, <text:s text:c="3"/>| <text:s text:c="7"/>| <text:s text:c="5"/>| <text:s text:c="5"/>| <text:s text:c="5"/>| <text:s text:c="5"/>| <text:s text:c="5"/>| <text:s text:c="5"/>| <text:s text:c="5"/>| <text:s text:c="5"/>|</text:p>
      <text:p text:style-name="P2">| <text:s text:c="7"/>|температурою або <text:s text:c="3"/>| <text:s text:c="7"/>| <text:s text:c="5"/>| <text:s text:c="5"/>| <text:s text:c="5"/>| <text:s text:c="5"/>| <text:s text:c="5"/>| <text:s text:c="5"/>| <text:s text:c="5"/>| <text:s text:c="5"/>|</text:p>
      <text:p text:style-name="P2">| <text:s text:c="7"/>|тиском <text:s text:c="13"/>| <text:s text:c="7"/>| <text:s text:c="5"/>| <text:s text:c="5"/>| <text:s text:c="5"/>| <text:s text:c="5"/>| <text:s text:c="5"/>| <text:s text:c="5"/>| <text:s text:c="5"/>| <text:s text:c="5"/>|</text:p>
      <text:p text:style-name="P2">|--------+--------------------+--------+------+------+------+------+------+------+------+------|</text:p>
      <text:p text:style-name="P2">|Х00-Х09 |Нещасні випадки, <text:s text:c="3"/>| <text:s text:c="7"/>| <text:s text:c="5"/>| <text:s text:c="5"/>| <text:s text:c="5"/>| <text:s text:c="5"/>| <text:s text:c="5"/>| <text:s text:c="5"/>| <text:s text:c="5"/>| <text:s text:c="5"/>|</text:p>
      <text:p text:style-name="P2">| <text:s text:c="7"/>|спричинені дією <text:s text:c="4"/>| <text:s text:c="7"/>| <text:s text:c="5"/>| <text:s text:c="5"/>| <text:s text:c="5"/>| <text:s text:c="5"/>| <text:s text:c="5"/>| <text:s text:c="5"/>| <text:s text:c="5"/>| <text:s text:c="5"/>|</text:p>
      <text:p text:style-name="P2"><text:soft-page-break/>| <text:s text:c="7"/>|диму, вогню та <text:s text:c="5"/>| <text:s text:c="7"/>| <text:s text:c="5"/>| <text:s text:c="5"/>| <text:s text:c="5"/>| <text:s text:c="5"/>| <text:s text:c="5"/>| <text:s text:c="5"/>| <text:s text:c="5"/>| <text:s text:c="5"/>|</text:p>
      <text:p text:style-name="P2">| <text:s text:c="7"/>|полум'я <text:s text:c="12"/>| <text:s text:c="7"/>| <text:s text:c="5"/>| <text:s text:c="5"/>| <text:s text:c="5"/>| <text:s text:c="5"/>| <text:s text:c="5"/>| <text:s text:c="5"/>| <text:s text:c="5"/>| <text:s text:c="5"/>|</text:p>
      <text:p text:style-name="P2">|--------+--------------------+--------+------+------+------+------+------+------+------+------|</text:p>
      <text:p text:style-name="P2">|Х10-Х19 |Нещасні випадки, <text:s text:c="3"/>| <text:s text:c="7"/>| <text:s text:c="5"/>| <text:s text:c="5"/>| <text:s text:c="5"/>| <text:s text:c="5"/>| <text:s text:c="5"/>| <text:s text:c="5"/>| <text:s text:c="5"/>| <text:s text:c="5"/>|</text:p>
      <text:p text:style-name="P2">| <text:s text:c="7"/>|спричинені жаром та | <text:s text:c="7"/>| <text:s text:c="5"/>| <text:s text:c="5"/>| <text:s text:c="5"/>| <text:s text:c="5"/>| <text:s text:c="5"/>| <text:s text:c="5"/>| <text:s text:c="5"/>| <text:s text:c="5"/>|</text:p>
      <text:p text:style-name="P2">| <text:s text:c="7"/>|гарячими речовинами | <text:s text:c="7"/>| <text:s text:c="5"/>| <text:s text:c="5"/>| <text:s text:c="5"/>| <text:s text:c="5"/>| <text:s text:c="5"/>| <text:s text:c="5"/>| <text:s text:c="5"/>| <text:s text:c="5"/>|</text:p>
      <text:p text:style-name="P2">| <text:s text:c="7"/>|(предметами) <text:s text:c="7"/>| <text:s text:c="7"/>| <text:s text:c="5"/>| <text:s text:c="5"/>| <text:s text:c="5"/>| <text:s text:c="5"/>| <text:s text:c="5"/>| <text:s text:c="5"/>| <text:s text:c="5"/>| <text:s text:c="5"/>|</text:p>
      <text:p text:style-name="P2">|--------+--------------------+--------+------+------+------+------+------+------+------+------|</text:p>
      <text:p text:style-name="P2">|Х20-Х29 |Отруєння, спричинені| <text:s text:c="7"/>| <text:s text:c="5"/>| <text:s text:c="5"/>| <text:s text:c="5"/>| <text:s text:c="5"/>| <text:s text:c="5"/>| <text:s text:c="5"/>| <text:s text:c="5"/>| <text:s text:c="5"/>|</text:p>
      <text:p text:style-name="P2">| <text:s text:c="7"/>|отруйними тваринами | <text:s text:c="7"/>| <text:s text:c="5"/>| <text:s text:c="5"/>| <text:s text:c="5"/>| <text:s text:c="5"/>| <text:s text:c="5"/>| <text:s text:c="5"/>| <text:s text:c="5"/>| <text:s text:c="5"/>|</text:p>
      <text:p text:style-name="P2">| <text:s text:c="7"/>|та рослинами <text:s text:c="7"/>| <text:s text:c="7"/>| <text:s text:c="5"/>| <text:s text:c="5"/>| <text:s text:c="5"/>| <text:s text:c="5"/>| <text:s text:c="5"/>| <text:s text:c="5"/>| <text:s text:c="5"/>| <text:s text:c="5"/>|</text:p>
      <text:p text:style-name="P2">|--------+--------------------+--------+------+------+------+------+------+------+------+------|</text:p>
      <text:p text:style-name="P2">|Х30-Х39 |Нещасні випадки, <text:s text:c="3"/>| <text:s text:c="7"/>| <text:s text:c="5"/>| <text:s text:c="5"/>| <text:s text:c="5"/>| <text:s text:c="5"/>| <text:s text:c="5"/>| <text:s text:c="5"/>| <text:s text:c="5"/>| <text:s text:c="5"/>|</text:p>
      <text:p text:style-name="P2">| <text:s text:c="7"/>|пов'язані з дією <text:s text:c="3"/>| <text:s text:c="7"/>| <text:s text:c="5"/>| <text:s text:c="5"/>| <text:s text:c="5"/>| <text:s text:c="5"/>| <text:s text:c="5"/>| <text:s text:c="5"/>| <text:s text:c="5"/>| <text:s text:c="5"/>|</text:p>
      <text:p text:style-name="P2">| <text:s text:c="7"/>|природних факторів <text:s/>| <text:s text:c="7"/>| <text:s text:c="5"/>| <text:s text:c="5"/>| <text:s text:c="5"/>| <text:s text:c="5"/>| <text:s text:c="5"/>| <text:s text:c="5"/>| <text:s text:c="5"/>| <text:s text:c="5"/>|</text:p>
      <text:p text:style-name="P2">|--------+--------------------+--------+------+------+------+------+------+------+------+------|</text:p>
      <text:p text:style-name="P2">|Х40-Х49 |Випадкові отруєння <text:s/>| <text:s text:c="7"/>| <text:s text:c="5"/>| <text:s text:c="5"/>| <text:s text:c="5"/>| <text:s text:c="5"/>| <text:s text:c="5"/>| <text:s text:c="5"/>| <text:s text:c="5"/>| <text:s text:c="5"/>|</text:p>
      <text:p text:style-name="P2">| <text:s text:c="7"/>|та дія отруйних <text:s text:c="4"/>| <text:s text:c="7"/>| <text:s text:c="5"/>| <text:s text:c="5"/>| <text:s text:c="5"/>| <text:s text:c="5"/>| <text:s text:c="5"/>| <text:s text:c="5"/>| <text:s text:c="5"/>| <text:s text:c="5"/>|</text:p>
      <text:p text:style-name="P2">| <text:s text:c="7"/>|речовин <text:s text:c="12"/>| <text:s text:c="7"/>| <text:s text:c="5"/>| <text:s text:c="5"/>| <text:s text:c="5"/>| <text:s text:c="5"/>| <text:s text:c="5"/>| <text:s text:c="5"/>| <text:s text:c="5"/>| <text:s text:c="5"/>|</text:p>
      <text:p text:style-name="P2">|--------+--------------------+--------+------+------+------+------+------+------+------+------|</text:p>
      <text:p text:style-name="P2">|X45 <text:s text:c="4"/>|Випадкове отруєння <text:s/>| <text:s text:c="7"/>| <text:s text:c="5"/>| <text:s text:c="5"/>| <text:s text:c="5"/>| <text:s text:c="5"/>| <text:s text:c="5"/>| <text:s text:c="5"/>| <text:s text:c="5"/>| <text:s text:c="5"/>|</text:p>
      <text:p text:style-name="P2">| <text:s text:c="7"/>|та дія алкоголю <text:s text:c="4"/>| <text:s text:c="7"/>| <text:s text:c="5"/>| <text:s text:c="5"/>| <text:s text:c="5"/>| <text:s text:c="5"/>| <text:s text:c="5"/>| <text:s text:c="5"/>| <text:s text:c="5"/>| <text:s text:c="5"/>|</text:p>
      <text:p text:style-name="P2">|--------+--------------------+--------+------+------+------+------+------+------+------+------|</text:p>
      <text:p text:style-name="P2">|X50-X57 |Вплив <text:s text:c="14"/>| <text:s text:c="7"/>| <text:s text:c="5"/>| <text:s text:c="5"/>| <text:s text:c="5"/>| <text:s text:c="5"/>| <text:s text:c="5"/>| <text:s text:c="5"/>| <text:s text:c="5"/>| <text:s text:c="5"/>|</text:p>
      <text:p text:style-name="P2">| <text:s text:c="7"/>|перенапруження, <text:s text:c="4"/>| <text:s text:c="7"/>| <text:s text:c="5"/>| <text:s text:c="5"/>| <text:s text:c="5"/>| <text:s text:c="5"/>| <text:s text:c="5"/>| <text:s text:c="5"/>| <text:s text:c="5"/>| <text:s text:c="5"/>|</text:p>
      <text:p text:style-name="P2">| <text:s text:c="7"/>|подорожування та <text:s text:c="3"/>| <text:s text:c="7"/>| <text:s text:c="5"/>| <text:s text:c="5"/>| <text:s text:c="5"/>| <text:s text:c="5"/>| <text:s text:c="5"/>| <text:s text:c="5"/>| <text:s text:c="5"/>| <text:s text:c="5"/>|</text:p>
      <text:p text:style-name="P2">| <text:s text:c="7"/>|нестатків <text:s text:c="10"/>| <text:s text:c="7"/>| <text:s text:c="5"/>| <text:s text:c="5"/>| <text:s text:c="5"/>| <text:s text:c="5"/>| <text:s text:c="5"/>| <text:s text:c="5"/>| <text:s text:c="5"/>| <text:s text:c="5"/>|</text:p>
      <text:p text:style-name="P2">|--------+--------------------+--------+------+------+------+------+------+------+------+------|</text:p>
      <text:p text:style-name="P2">|X58-X59 |Нещасні випадки <text:s text:c="4"/>| <text:s text:c="7"/>| <text:s text:c="5"/>| <text:s text:c="5"/>| <text:s text:c="5"/>| <text:s text:c="5"/>| <text:s text:c="5"/>| <text:s text:c="5"/>| <text:s text:c="5"/>| <text:s text:c="5"/>|</text:p>
      <text:p text:style-name="P2">| <text:s text:c="7"/>|внаслідок дії інших | <text:s text:c="7"/>| <text:s text:c="5"/>| <text:s text:c="5"/>| <text:s text:c="5"/>| <text:s text:c="5"/>| <text:s text:c="5"/>| <text:s text:c="5"/>| <text:s text:c="5"/>| <text:s text:c="5"/>|</text:p>
      <text:p text:style-name="P2">| <text:s text:c="7"/>|та неуточнених <text:s text:c="5"/>| <text:s text:c="7"/>| <text:s text:c="5"/>| <text:s text:c="5"/>| <text:s text:c="5"/>| <text:s text:c="5"/>| <text:s text:c="5"/>| <text:s text:c="5"/>| <text:s text:c="5"/>| <text:s text:c="5"/>|</text:p>
      <text:p text:style-name="P2">| <text:s text:c="7"/>|факторів <text:s text:c="11"/>| <text:s text:c="7"/>| <text:s text:c="5"/>| <text:s text:c="5"/>| <text:s text:c="5"/>| <text:s text:c="5"/>| <text:s text:c="5"/>| <text:s text:c="5"/>| <text:s text:c="5"/>| <text:s text:c="5"/>|</text:p>
      <text:p text:style-name="P2">|--------+--------------------+--------+------+------+------+------+------+------+------+------|</text:p>
      <text:p text:style-name="P2">|X60-X84 |Навмисне <text:s text:c="11"/>| <text:s text:c="7"/>| <text:s text:c="5"/>| <text:s text:c="5"/>| <text:s text:c="5"/>| <text:s text:c="5"/>| <text:s text:c="5"/>| <text:s text:c="5"/>| <text:s text:c="5"/>| <text:s text:c="5"/><text:soft-page-break/>|</text:p>
      <text:p text:style-name="P2">| <text:s text:c="7"/>|самоушкодження <text:s text:c="5"/>| <text:s text:c="7"/>| <text:s text:c="5"/>| <text:s text:c="5"/>| <text:s text:c="5"/>| <text:s text:c="5"/>| <text:s text:c="5"/>| <text:s text:c="5"/>| <text:s text:c="5"/>| <text:s text:c="5"/>|</text:p>
      <text:p text:style-name="P2">|--------+--------------------+--------+------+------+------+------+------+------+------+------|</text:p>
      <text:p text:style-name="P2">|X85-Y09 |Напад з метою <text:s text:c="6"/>| <text:s text:c="7"/>| <text:s text:c="5"/>| <text:s text:c="5"/>| <text:s text:c="5"/>| <text:s text:c="5"/>| <text:s text:c="5"/>| <text:s text:c="5"/>| <text:s text:c="5"/>| <text:s text:c="5"/>|</text:p>
      <text:p text:style-name="P2">| <text:s text:c="7"/>|вбивства чи <text:s text:c="8"/>| <text:s text:c="7"/>| <text:s text:c="5"/>| <text:s text:c="5"/>| <text:s text:c="5"/>| <text:s text:c="5"/>| <text:s text:c="5"/>| <text:s text:c="5"/>| <text:s text:c="5"/>| <text:s text:c="5"/>|</text:p>
      <text:p text:style-name="P2">| <text:s text:c="7"/>|нанесення <text:s text:c="10"/>| <text:s text:c="7"/>| <text:s text:c="5"/>| <text:s text:c="5"/>| <text:s text:c="5"/>| <text:s text:c="5"/>| <text:s text:c="5"/>| <text:s text:c="5"/>| <text:s text:c="5"/>| <text:s text:c="5"/>|</text:p>
      <text:p text:style-name="P2">| <text:s text:c="7"/>|ушкодження <text:s text:c="9"/>| <text:s text:c="7"/>| <text:s text:c="5"/>| <text:s text:c="5"/>| <text:s text:c="5"/>| <text:s text:c="5"/>| <text:s text:c="5"/>| <text:s text:c="5"/>| <text:s text:c="5"/>| <text:s text:c="5"/>|</text:p>
      <text:p text:style-name="P2">|--------+--------------------+--------+------+------+------+------+------+------+------+------|</text:p>
      <text:p text:style-name="P2">|Y10-Y34 |Ушкодження з <text:s text:c="7"/>| <text:s text:c="7"/>| <text:s text:c="5"/>| <text:s text:c="5"/>| <text:s text:c="5"/>| <text:s text:c="5"/>| <text:s text:c="5"/>| <text:s text:c="5"/>| <text:s text:c="5"/>| <text:s text:c="5"/>|</text:p>
      <text:p text:style-name="P2">| <text:s text:c="7"/>|невизначеними <text:s text:c="6"/>| <text:s text:c="7"/>| <text:s text:c="5"/>| <text:s text:c="5"/>| <text:s text:c="5"/>| <text:s text:c="5"/>| <text:s text:c="5"/>| <text:s text:c="5"/>| <text:s text:c="5"/>| <text:s text:c="5"/>|</text:p>
      <text:p text:style-name="P2">| <text:s text:c="7"/>|намірами <text:s text:c="11"/>| <text:s text:c="7"/>| <text:s text:c="5"/>| <text:s text:c="5"/>| <text:s text:c="5"/>| <text:s text:c="5"/>| <text:s text:c="5"/>| <text:s text:c="5"/>| <text:s text:c="5"/>| <text:s text:c="5"/>|</text:p>
      <text:p text:style-name="P2">|--------+--------------------+--------+------+------+------+------+------+------+------+------|</text:p>
      <text:p text:style-name="P2">|Y35-Y36 |Дії, передбачені <text:s text:c="3"/>| <text:s text:c="7"/>| <text:s text:c="5"/>| <text:s text:c="5"/>| <text:s text:c="5"/>| <text:s text:c="5"/>| <text:s text:c="5"/>| <text:s text:c="5"/>| <text:s text:c="5"/>| <text:s text:c="5"/>|</text:p>
      <text:p text:style-name="P2">| <text:s text:c="7"/>|законом та <text:s text:c="9"/>| <text:s text:c="7"/>| <text:s text:c="5"/>| <text:s text:c="5"/>| <text:s text:c="5"/>| <text:s text:c="5"/>| <text:s text:c="5"/>| <text:s text:c="5"/>| <text:s text:c="5"/>| <text:s text:c="5"/>|</text:p>
      <text:p text:style-name="P2">| <text:s text:c="7"/>|військовими <text:s text:c="8"/>| <text:s text:c="7"/>| <text:s text:c="5"/>| <text:s text:c="5"/>| <text:s text:c="5"/>| <text:s text:c="5"/>| <text:s text:c="5"/>| <text:s text:c="5"/>| <text:s text:c="5"/>| <text:s text:c="5"/>|</text:p>
      <text:p text:style-name="P2">| <text:s text:c="7"/>|операціями <text:s text:c="9"/>| <text:s text:c="7"/>| <text:s text:c="5"/>| <text:s text:c="5"/>| <text:s text:c="5"/>| <text:s text:c="5"/>| <text:s text:c="5"/>| <text:s text:c="5"/>| <text:s text:c="5"/>| <text:s text:c="5"/>|</text:p>
      <text:p text:style-name="P2">|--------+--------------------+--------+------+------+------+------+------+------+------+------|</text:p>
      <text:p text:style-name="P2">|Y40-Y84 |Ускладнення <text:s text:c="8"/>| <text:s text:c="7"/>| <text:s text:c="5"/>| <text:s text:c="5"/>| <text:s text:c="5"/>| <text:s text:c="5"/>| <text:s text:c="5"/>| <text:s text:c="5"/>| <text:s text:c="5"/>| <text:s text:c="5"/>|</text:p>
      <text:p text:style-name="P2">| <text:s text:c="7"/>|внаслідок <text:s text:c="10"/>| <text:s text:c="7"/>| <text:s text:c="5"/>| <text:s text:c="5"/>| <text:s text:c="5"/>| <text:s text:c="5"/>| <text:s text:c="5"/>| <text:s text:c="5"/>| <text:s text:c="5"/>| <text:s text:c="5"/>|</text:p>
      <text:p text:style-name="P2">| <text:s text:c="7"/>|терапевтичного та <text:s text:c="2"/>| <text:s text:c="7"/>| <text:s text:c="5"/>| <text:s text:c="5"/>| <text:s text:c="5"/>| <text:s text:c="5"/>| <text:s text:c="5"/>| <text:s text:c="5"/>| <text:s text:c="5"/>| <text:s text:c="5"/>|</text:p>
      <text:p text:style-name="P2">| <text:s text:c="7"/>|хірургічного <text:s text:c="7"/>| <text:s text:c="7"/>| <text:s text:c="5"/>| <text:s text:c="5"/>| <text:s text:c="5"/>| <text:s text:c="5"/>| <text:s text:c="5"/>| <text:s text:c="5"/>| <text:s text:c="5"/>| <text:s text:c="5"/>|</text:p>
      <text:p text:style-name="P2">| <text:s text:c="7"/>|втручання <text:s text:c="10"/>| <text:s text:c="7"/>| <text:s text:c="5"/>| <text:s text:c="5"/>| <text:s text:c="5"/>| <text:s text:c="5"/>| <text:s text:c="5"/>| <text:s text:c="5"/>| <text:s text:c="5"/>| <text:s text:c="5"/>|</text:p>
      <text:p text:style-name="P2">|--------+--------------------+--------+------+------+------+------+------+------+------+------|</text:p>
      <text:p text:style-name="P2">|Y85-Y89 |Віддалені наслідки <text:s/>| <text:s text:c="7"/>| <text:s text:c="5"/>| <text:s text:c="5"/>| <text:s text:c="5"/>| <text:s text:c="5"/>| <text:s text:c="5"/>| <text:s text:c="5"/>| <text:s text:c="5"/>| <text:s text:c="5"/>|</text:p>
      <text:p text:style-name="P2">| <text:s text:c="7"/>|зовнішніх причин <text:s text:c="3"/>| <text:s text:c="7"/>| <text:s text:c="5"/>| <text:s text:c="5"/>| <text:s text:c="5"/>| <text:s text:c="5"/>| <text:s text:c="5"/>| <text:s text:c="5"/>| <text:s text:c="5"/>| <text:s text:c="5"/>|</text:p>
      <text:p text:style-name="P2">| <text:s text:c="7"/>|захворюваності та <text:s text:c="2"/>| <text:s text:c="7"/>| <text:s text:c="5"/>| <text:s text:c="5"/>| <text:s text:c="5"/>| <text:s text:c="5"/>| <text:s text:c="5"/>| <text:s text:c="5"/>| <text:s text:c="5"/>| <text:s text:c="5"/>|</text:p>
      <text:p text:style-name="P2">| <text:s text:c="7"/>|смертності <text:s text:c="9"/>| <text:s text:c="7"/>| <text:s text:c="5"/>| <text:s text:c="5"/>| <text:s text:c="5"/>| <text:s text:c="5"/>| <text:s text:c="5"/>| <text:s text:c="5"/>| <text:s text:c="5"/>| <text:s text:c="5"/>|</text:p>
      <text:p text:style-name="P2">------------------------------------------------------------------------------------------------</text:p>
      <text:p text:style-name="Preformatted_20_Text"/>
      <text:p text:style-name="P2">{ <text:s/>Додаток <text:s/>8 <text:s/>в <text:s/>редакції <text:s/>Постанови <text:s/>КМ N 885 ( 885-2009-п ) від</text:p>
      <text:p text:style-name="P4">19.08.2009 }</text:p>
      <text:p text:style-name="Text_20_body"><text:lin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Courier New" fo:font-size="10pt" style:font-name-asian="Courier New" style:font-size-asian="10pt" style:font-name-complex="Courier New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.635cm" fo:margin-bottom="2cm" fo:margin-left="0.953cm" fo:margin-right="0.707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35S</meta:editing-duration>
    <meta:editing-cycles>3</meta:editing-cycles>
    <meta:generator>LibreOffice/4.0.3.3$Windows_x86 LibreOffice_project/0eaa50a932c8f2199a615e1eb30f7ac74279539</meta:generator>
    <dc:date>2013-10-25T17:11:13.37</dc:date>
    <meta:document-statistic meta:table-count="0" meta:image-count="0" meta:object-count="0" meta:page-count="17" meta:paragraph-count="791" meta:word-count="5064" meta:character-count="49574" meta:non-whitespace-character-count="32133"/>
    <meta:user-defined meta:name="Info 1"/>
    <meta:user-defined meta:name="Info 2"/>
    <meta:user-defined meta:name="Info 3"/>
    <meta:user-defined meta:name="Info 4"/>
  </office:meta>
</office:document-meta>
</file>